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Floris Versterstraat 20, 4907 P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Floris Versterstraat 20, Tijdelijk gebruik gemeentegrond plaatsen container (1102886 ontvangen 05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88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00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88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 gebruik gemeentegrond plaatsen container aan Floris Versterstraat 20, 4907 PA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077</meta:user-defined>
    <meta:user-defined meta:name="OVERHEIDop.GmbID/DC.identifier">gmb-2026-380077</meta:user-defined>
    <meta:user-defined meta:name="OVERHEIDop.versieInformatie"/>
  </office:meta>
</office:document-meta>
</file>