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– Eikenheuvelweg 17, 5406 NA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Het aanleggen van een gesloten bodemenergiesysteem  </text:p>
            <text:p text:style-name="common-al">Locatie: Eikenheuvelweg 17, 5406 NA Uden</text:p>
            <text:p text:style-name="common-al">DSO-kenmerk: 2026072301604</text:p>
            <text:p text:style-name="common-al">Zaaknummer: Z/511576</text:p>
            <text:p text:style-name="common-al">Datum ontvangen: 23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00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576</meta:user-defined>
    <dc:language>nl</dc:language>
    <meta:user-defined meta:name="OVERHEIDop.locatietype/OVERHEIDop.gebiedsmarkering">Punt</meta:user-defined>
    <meta:user-defined meta:name="DC.title">Gemeente Maashorst - Melding Besluit activiteiten leefomgeving (Bal) – Eikenheuvelweg 17, 5406 NA U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75</meta:user-defined>
    <meta:user-defined meta:name="OVERHEIDop.GmbID/DC.identifier">gmb-2026-380075</meta:user-defined>
    <meta:user-defined meta:name="OVERHEIDop.versieInformatie"/>
  </office:meta>
</office:document-meta>
</file>