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Hoefkade tussen huisnummer 3 en 483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Den Haag kennis van het besluit om maatwerkvoorschriften te <text:span text:style-name="nadrukvet">wijzigen</text:span> als bedoeld in artikel 4.5 van de Omgevingswet. De beschikking betreft het wijzigen van het maatwerk d.d. 11 november 2025, kenmerk ODH1547391, voor het lozen van grondwater afkomstig van een ontwatering in een vuilwaterriool met een maximale duur van 120 dagen en een maximaal debiet van 46 m³ per uur op locatie <text:span text:style-name="nadrukvet">Hoefkade tussen huisnummer 3 en 483 te Den Haag</text:span>. De wijziging betreft het aanpassen van de start- en einddatum van de lozing.</text:p>
            <text:p text:style-name="common-al">De beschikking ziet op het wijzigen van maatwerkvoorschriften voor een omgevingsplanactiviteit als bedoeld in artikel 4.1 van de Omgevingswet.</text:p>
            <text:p text:style-name="common-al">
            <text:span text:style-name="nadrukvet">Bezwaar</text:span>
          </text:p>
            <text:p text:style-name="common-al">De verzenddatum van de beschikking is 6 augustus 2026. Een belanghebbende kan tot en met 17 september 2026 een bezwaarschrift indienen bij het college van burgemeester en wethouders van Den Haag, t.a.v. de Commissie voor bezwaarschriften, Postbus 12 600, 2500 DJ Den Haag. U kunt uw bezwaarschrift ook indienen via de website van de gemeente Den Haag: https://www.denhaag.nl/nl/contact-met-de-gemeente/bezwaar-maken-overige-zaken/. </text:p>
            <text:p text:style-name="common-al">Een bezwaarschrift kan ingediend worden met vermelding van het zaaknummer <text:span text:style-name="nadrukvet">0117793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07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7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7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wijzigen van het maatwerk d.d. 11 november 2025 voor het lozen van grondwater afkomstig van een ontwatering in een vuilwaterriool met een maximale duur van 120 dagen en een maximaal debiet van 46 m³ per uur.</meta:user-defined>
    <dc:language>nl</dc:language>
    <meta:user-defined meta:name="OVERHEIDop.locatietype/OVERHEIDop.gebiedsmarkering">Lijn</meta:user-defined>
    <meta:user-defined meta:name="DC.title">Kennisgeving beschikking maatwerkvoorschrift(en), Hoefkade tussen huisnummer 3 en 483 te Den Haag</meta:user-defined>
    <meta:user-defined meta:name="DCTERMS.W3CDTF/DCTERMS.available">2026-08-10</meta:user-defined>
    <meta:user-defined meta:name="DCTERMS.W3CDTF/OVERHEIDop.jaargang">2026</meta:user-defined>
    <meta:user-defined meta:name="OVERHEIDop.publicationIssue">380074</meta:user-defined>
    <meta:user-defined meta:name="OVERHEIDop.GmbID/DC.identifier">gmb-2026-380074</meta:user-defined>
    <meta:user-defined meta:name="OVERHEIDop.versieInformatie"/>
  </office:meta>
</office:document-meta>
</file>