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BQ Seizoensafsluiting WSCA op 13 september 2026, Kudelstaartseweg 20, 1431GA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melding evenement ontvangen voor de locatie Kudelstaartseweg 20, 1431GA Aalsmeer. De melding is geregistreerd onder zaaknummer Z2026-00007653. De melding betreft BBQ Seizoensafsluiting WSCA op 13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765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00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653</meta:user-defined>
    <meta:user-defined meta:name="DCTERMS.abstract">Betreft: melding op locatie Kudelstaartseweg 20, 1431GA Aalsmeer</meta:user-defined>
    <dc:language>nl</dc:language>
    <meta:user-defined meta:name="OVERHEIDop.locatietype/OVERHEIDop.gebiedsmarkering">Punt</meta:user-defined>
    <meta:user-defined meta:name="DC.title">Melding BBQ Seizoensafsluiting WSCA op 13 september 2026, Kudelstaartseweg 20, 1431GA Aals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073</meta:user-defined>
    <meta:user-defined meta:name="OVERHEIDop.GmbID/DC.identifier">gmb-2026-380073</meta:user-defined>
    <meta:user-defined meta:name="OVERHEIDop.versieInformatie"/>
  </office:meta>
</office:document-meta>
</file>