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richten milieubelastende activiteit - Contour Avenue 75, Hoofddorp - Opslag lithiumhoudende energiedrag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de opslag van lithiumhoudende energiedragers</text:p>
            <text:p text:style-name="common-al">Aanvrager: Seabourne Express Couriers B.V. </text:p>
            <text:p text:style-name="common-al">Zaaknummer: 12925035</text:p>
            <text:p text:style-name="common-al">DSO nummer: 2024070200414</text:p>
            <text:p text:style-name="common-al">Ontvangstdatum melding: 02-07-2024</text:p>
            <text:p text:style-name="common-al">Namens: Gemeente Haarlemmermeer</text:p>
            <text:p text:style-name="common-al">Wilt u de gepubliceerde documenten behorende bij deze bekendmaking in zien, klik dan <text:a xlink:href="https://edataloket.odnzkg.nl/?q=%7B%22search%22:%2212925035%22,%22aggs%22:%7B%22odnzkg_zaak_nummer%22:%7B%22key%22:%22odnzkg_zaak_nummer%22,%22field%22:%22odnzkg.zaak.nummer.keyword%22,%22fields%22:[],%22type%22:%22keyword%22,%22data%22:[%2212925035%22]%7D%7D%7D" xlink:type="simple">hier.</text:a>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007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7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7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12925035</meta:user-defined>
    <meta:user-defined meta:name="DCTERMS.abstract">Seabourne Logistics - Melding opslag lithiumhoudende energiedrager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verrichten milieubelastende activiteit - Contour Avenue 75, Hoofddorp - Opslag lithiumhoudende energiedragers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72</meta:user-defined>
    <meta:user-defined meta:name="OVERHEIDop.GmbID/DC.identifier">gmb-2026-380072</meta:user-defined>
    <meta:user-defined meta:name="OVERHEIDop.versieInformatie"/>
  </office:meta>
</office:document-meta>
</file>