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Landjuweel 28, 3905 PG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Landjuweel 28, 3905 PG Veenendaal</text:span>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06-08-2026</text:p>
            <text:p text:style-name="common-al">CLZ-00014488,  bouwen van nieuwe kantoorunits,</text:p>
            <text:p text:style-name="common-al">op het perceel: </text:p>
            <text:p text:style-name="common-al">Landjuweel 28  te Veenendaal.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005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5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5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4488</meta:user-defined>
    <dc:language>nl</dc:language>
    <meta:user-defined meta:name="OVERHEIDop.locatietype/OVERHEIDop.gebiedsmarkering">Punt</meta:user-defined>
    <meta:user-defined meta:name="DC.title">Publicatie verleende vergunning Landjuweel 28, 3905 PG Veenendaa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55</meta:user-defined>
    <meta:user-defined meta:name="OVERHEIDop.GmbID/DC.identifier">gmb-2026-380055</meta:user-defined>
    <meta:user-defined meta:name="OVERHEIDop.versieInformatie"/>
  </office:meta>
</office:document-meta>
</file>