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uitrit op de locatie Jhr. P.N. Quarles van Uffordlaan 1 te Zandvoort, ingekomen 30 juli 2026, DSO nummer 2026073000585, zaaknummer ODIJ-Z-26-18638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realiseren van een uitrit op de locatie Jhr. P.N. Quarles van Uffordlaan 1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4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005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een uitrit op de locatie Jhr. P.N. Quarles van Uffordlaan 1 te Zandvoort, ingekomen 30 juli 2026, DSO nummer 2026073000585, zaaknummer ODIJ-Z-26-186382</meta:user-defined>
    <meta:user-defined meta:name="DCTERMS.W3CDTF/DCTERMS.available">2026-08-10</meta:user-defined>
    <meta:user-defined meta:name="DCTERMS.W3CDTF/OVERHEIDop.jaargang">2026</meta:user-defined>
    <meta:user-defined meta:name="OVERHEIDop.publicationIssue">380054</meta:user-defined>
    <meta:user-defined meta:name="OVERHEIDop.GmbID/DC.identifier">gmb-2026-380054</meta:user-defined>
    <meta:user-defined meta:name="OVERHEIDop.versieInformatie"/>
  </office:meta>
</office:document-meta>
</file>