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realiseren van 31 woningen aan Lodderdijk, Burgemeester de Bekkerlaan, Town-Major Drakestraat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dderdijk, Burgemeester de Bekkerlaan, Town-Major Drakestraat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voor realiseren van 31 woningen </text:p>
                  </table:table-cell>
                  <table:table-cell table:style-name="entry" table:number-rows-spanned="1" table:number-columns-spanned="1">
                    <text:p text:style-name="table_al">4 augustus 2026 </text:p>
                  </table:table-cell>
                  <table:table-cell table:style-name="entry" table:number-rows-spanned="1" table:number-columns-spanned="1">
                    <text:p text:style-name="table_al">34653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4653-2026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Verlenging beslistermijn voor het realiseren van 31 woningen aan Lodderdijk, Burgemeester de Bekkerlaan, Town-Major Drakestraat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51</meta:user-defined>
    <meta:user-defined meta:name="OVERHEIDop.GmbID/DC.identifier">gmb-2026-380051</meta:user-defined>
    <meta:user-defined meta:name="OVERHEIDop.versieInformatie"/>
  </office:meta>
</office:document-meta>
</file>