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venementenvergunning,  STRTFSTVL Arnhem,  Gele Rijdersplein 39</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de volgende vergunning verleend:</text:p>
            <text:p text:style-name="common-al">Evenementenvergunning</text:p>
            <text:p text:style-name="common-al">Voor: Straattheaterfestival</text:p>
            <text:p text:style-name="common-al">Datum: 22 &amp; 23 augustus 2026</text:p>
            <text:p text:style-name="common-al">Locatie: Diverse locaties in de binnenstad, Arnhem</text:p>
            <text:p text:style-name="common-al">Dossiernummer: 5179292</text:p>
            <text:p text:style-name="common-al">Verzenddatum besluit: 6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Ook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004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4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4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Gele Rijdersplein 39</meta:user-defined>
    <dc:language>nl</dc:language>
    <meta:user-defined meta:name="OVERHEIDop.locatietype/OVERHEIDop.gebiedsmarkering">Adres</meta:user-defined>
    <meta:user-defined meta:name="DC.title">Gemeente Arnhem - besluit  Evenementenvergunning,  STRTFSTVL Arnhem,  Gele Rijdersplein 39</meta:user-defined>
    <meta:user-defined meta:name="DCTERMS.W3CDTF/DCTERMS.available">2026-08-10</meta:user-defined>
    <meta:user-defined meta:name="DCTERMS.W3CDTF/OVERHEIDop.jaargang">2026</meta:user-defined>
    <meta:user-defined meta:name="OVERHEIDop.publicationIssue">380046</meta:user-defined>
    <meta:user-defined meta:name="OVERHEIDop.GmbID/DC.identifier">gmb-2026-380046</meta:user-defined>
    <meta:user-defined meta:name="OVERHEIDop.versieInformatie"/>
  </office:meta>
</office:document-meta>
</file>