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De Korenbeurs 11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De Korenbeurs 11 in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CLZ-00015412, het wijzigen van een kozijn en het realiseren van een constructieve doorbraak,</text:p>
            <text:p text:style-name="common-al">op het perceel: De Korenbeurs 11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004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4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4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412</meta:user-defined>
    <dc:language>nl</dc:language>
    <meta:user-defined meta:name="OVERHEIDop.locatietype/OVERHEIDop.gebiedsmarkering">Punt</meta:user-defined>
    <meta:user-defined meta:name="DC.title">Publicatie verleende vergunning De Korenbeurs 11 in Veenendaa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45</meta:user-defined>
    <meta:user-defined meta:name="OVERHEIDop.GmbID/DC.identifier">gmb-2026-380045</meta:user-defined>
    <meta:user-defined meta:name="OVERHEIDop.versieInformatie"/>
  </office:meta>
</office:document-meta>
</file>