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ingel 132 1015A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dakluik en plaatsen van vaste trap, van/in het gebouw</text:p>
            <text:p text:style-name="common-al">Zaakadres: Singel 132 1015AG Amsterdam</text:p>
            <text:p text:style-name="common-al">Datum ontvangst: 02-07-2026</text:p>
            <text:p text:style-name="common-al">Zaaknummer: Z2026-029107</text:p>
            <text:p text:style-name="common-al">DSO-nummer: 2026070200360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04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4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4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9107</meta:user-defined>
    <meta:user-defined meta:name="DCTERMS.abstract">vervangen van dakluik en plaatsen van vaste trap, van/in het ge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Singel 132 1015AG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043</meta:user-defined>
    <meta:user-defined meta:name="OVERHEIDop.GmbID/DC.identifier">gmb-2026-380043</meta:user-defined>
    <meta:user-defined meta:name="OVERHEIDop.versieInformatie"/>
  </office:meta>
</office:document-meta>
</file>