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en verrichten milieubelastende activiteiten - Kwekersstraat 2, Amstelveen - Maken producten van met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meerdere meldingen heeft ontvangen.</text:p>
            <text:p text:style-name="common-al">Onderwerp: het maken van producten van metaal</text:p>
            <text:p text:style-name="common-al">Aanvrager: Verhoef Aluminium Scheepsbouwindustrie B.V.</text:p>
            <text:p text:style-name="common-al">Zaaknummer hoofdmelding: OD2026-0045792</text:p>
            <text:p text:style-name="common-al">DSO nummer hoofdmelding: 2026071401252</text:p>
            <text:p text:style-name="common-al">Ontvangstdatum hoofdmelding: 14-07-2026</text:p>
            <text:p text:style-name="common-al">Namens: Gemeente Amstelveen</text:p>
            <text:p text:style-name="common-al">Wilt u de gepubliceerde documenten behorende bij deze bekendmaking in zien, klik dan <text:a xlink:href="https://edataloket.odnzkg.nl/?q=%7B%22search%22:%22OD2026-0045792%22,%22aggs%22:%7B%22odnzkg_zaak_nummer%22:%7B%22key%22:%22odnzkg_zaak_nummer%22,%22field%22:%22odnzkg.zaak.nummer.keyword%22,%22fields%22:[],%22type%22:%22keyword%22,%22data%22:[%22OD2026-0045792%22]%7D%7D%7D" xlink:type="simple">hier.</text:a></text:p>
            <text:p text:style-name="common-al">Tegen deze meldingen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004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4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4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l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5792</meta:user-defined>
    <meta:user-defined meta:name="DCTERMS.abstract">460654 Verhoef Access Technology melding activiteiten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en verrichten milieubelastende activiteiten - Kwekersstraat 2, Amstelveen - Maken producten van metaa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41</meta:user-defined>
    <meta:user-defined meta:name="OVERHEIDop.GmbID/DC.identifier">gmb-2026-380041</meta:user-defined>
    <meta:user-defined meta:name="OVERHEIDop.versieInformatie"/>
  </office:meta>
</office:document-meta>
</file>