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jdelijke verkeersmaatregel in verband met het houden van een buurtfeest op 26 september 2026 in Oist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verband met het houden van een buurtfeest in Oisterwijk, is afgesloten voor alle verkeer behalve voetgangers:</text:p>
            <text:p text:style-name="common-al"> • De Burgemeester van Beckhovenstraat, Burgemeester de Keijzerplein en het Juliana Bernhardplein in Oisterwijk </text:p>
            <text:p text:style-name="last-al">op zaterdag 26 september 2026 van 12.00 uur tot zondag 27 september 2026 om 12.00 uur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sterwijk</text:p>
            </table:table-cell>
            <table:table-cell office:value-type="string" table:style-name="header.C">
              <text:p text:style-name="headerright"><text:span text:style-name="nr">Nr. 3800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isterwijk</meta:user-defined>
    <meta:user-defined meta:name="OVERHEID.Informatietype/DC.type">officiële publicatie</meta:user-defined>
    <meta:user-defined meta:name="OVERHEID.Gemeente/DCTERMS.publisher">Oisterwijk</meta:user-defined>
    <meta:user-defined meta:name="OVERHEID.Gemeente/OVERHEID.authority">Oisterwijk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Tijdelijke verkeersmaatregel in verband met het houden van een buurtfeest op 26 september 2026 in Oisterwij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38</meta:user-defined>
    <meta:user-defined meta:name="OVERHEIDop.GmbID/DC.identifier">gmb-2026-380038</meta:user-defined>
    <meta:user-defined meta:name="OVERHEIDop.versieInformatie"/>
  </office:meta>
</office:document-meta>
</file>