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uitvoeren van planmatig onderhoud van het rijksmonumentale parkdeel Landgoed Backershagen waaronder het uitvoeren van werkzaamheden en het kappen - Landgoed Backershagen, Wassenaar - Z/26/1122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205</text:p>
            <text:p text:style-name="common-al">Het besluit om de vergunning te verlenen is naar de aanvrager verzonden op 29 juli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002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70</meta:user-defined>
    <meta:user-defined meta:name="DCTERMS.abstract">Gemeente Wassenaar - omgevingsvergunning verleend (reguliere procedure): het uitvoeren van planmatig onderhoud van het rijksmonumentale parkdeel Landgoed Backershagen waaronder het uitvoeren van werkzaamheden en het kappen - Landgoed Backershagen, Wassenaar - Z/26/112205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uitvoeren van planmatig onderhoud van het rijksmonumentale parkdeel Landgoed Backershagen waaronder het uitvoeren van werkzaamheden en het kappen - Landgoed Backershagen, Wassenaar - Z/26/112205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29</meta:user-defined>
    <meta:user-defined meta:name="OVERHEIDop.GmbID/DC.identifier">gmb-2026-380029</meta:user-defined>
    <meta:user-defined meta:name="OVERHEIDop.versieInformatie"/>
  </office:meta>
</office:document-meta>
</file>