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verlengen beslistermijn aanvraag omgevingsvergunning: het wijzigen van kozijnen, het plaatsen van een dakraam in het achterdakvlak alsmede het wijzigen van de interne draagconstructie - Van Zuylen van Nijeveltstraat 57, Wassenaar - Z/26/1120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2085</text:p>
            <text:p text:style-name="common-al">De beslistermijn is met zes weken verlengd tot en met 18 september 2026.</text:p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002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2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2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456</meta:user-defined>
    <meta:user-defined meta:name="DCTERMS.abstract">Gemeente Wassenaar - verlengen beslistermijn aanvraag omgevingsvergunning: het wijzigen van kozijnen, het plaatsen van een dakraam in het achterdakvlak alsmede het wijzigen van de interne draagconstructie - Van Zuylen van Nijeveltstraat 57, Wassenaar - Z/26/112085</meta:user-defined>
    <dc:language>nl</dc:language>
    <meta:user-defined meta:name="OVERHEIDop.locatietype/OVERHEIDop.gebiedsmarkering">Adres</meta:user-defined>
    <meta:user-defined meta:name="DC.title">Gemeente Wassenaar - verlengen beslistermijn aanvraag omgevingsvergunning: het wijzigen van kozijnen, het plaatsen van een dakraam in het achterdakvlak alsmede het wijzigen van de interne draagconstructie - Van Zuylen van Nijeveltstraat 57, Wassenaar - Z/26/112085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26</meta:user-defined>
    <meta:user-defined meta:name="OVERHEIDop.GmbID/DC.identifier">gmb-2026-380026</meta:user-defined>
    <meta:user-defined meta:name="OVERHEIDop.versieInformatie"/>
  </office:meta>
</office:document-meta>
</file>