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Roozendries 12 5066 VP Moergestel, het bouwen van een nieuw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Roozendries 12 5066 VP Moergestel,</text:span> het bouwen van een nieuwe woning. Zaaknummer 1056534, ingediend op 30-06-2026; Bouwactiviteit (omgevingsplan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00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534</meta:user-defined>
    <dc:language>nl</dc:language>
    <meta:user-defined meta:name="OVERHEIDop.locatietype/OVERHEIDop.gebiedsmarkering">Vlak</meta:user-defined>
    <meta:user-defined meta:name="DC.title">Verlengingsbesluit, Roozendries 12 5066 VP Moergestel, het bouwen van een nieuwe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24</meta:user-defined>
    <meta:user-defined meta:name="OVERHEIDop.GmbID/DC.identifier">gmb-2026-380024</meta:user-defined>
    <meta:user-defined meta:name="OVERHEIDop.versieInformatie"/>
  </office:meta>
</office:document-meta>
</file>