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sbesluit, Schout van de Wouwstraat 14, 5066 VG Moergestel, het plaatsen van een dakopbouw aan de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Oisterwijk heeft besloten voor de volgende aanvraag om omgevingsvergunning de beslistermijn te verlengen met een termijn van maximaal 6 weken. Tegen dit besluit kan geen bezwaar en geen beroep worden ingesteld. Dat kan pas nadat er op de aanvraag is beslist.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Schout van de Wouwstraat 14 Moergestel,</text:span> het plaatsen van een dakopbouw aan de achterzijde van de woning. Zaaknummer 1057424, ingediend op 22-07-2026; Bouwactiviteit (technisch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8002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7424</meta:user-defined>
    <dc:language>nl</dc:language>
    <meta:user-defined meta:name="OVERHEIDop.locatietype/OVERHEIDop.gebiedsmarkering">Punt</meta:user-defined>
    <meta:user-defined meta:name="DC.title">Verlengingsbesluit, Schout van de Wouwstraat 14, 5066 VG Moergestel, het plaatsen van een dakopbouw aan de achterzijde van de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022</meta:user-defined>
    <meta:user-defined meta:name="OVERHEIDop.GmbID/DC.identifier">gmb-2026-380022</meta:user-defined>
    <meta:user-defined meta:name="OVERHEIDop.versieInformatie"/>
  </office:meta>
</office:document-meta>
</file>