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reguliere 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gemeente Hoogeveen maakt bekend de volgende aanvraag omgevingsvergunning op grond van de Omgevingswet te hebben ontvangen:</text:p>
            <text:p text:style-name="common-al"/>
            <text:p text:style-name="common-al">- <text:span text:style-name="nadrukvet">Riegshoogtendijk 202a, 7913 TD Hollandscheveld:</text:span> voor een aanvraag omgevingsvergunning voor een pluimveebedrijf aan de Riegshoogtendijk 202 a te Hollandscheveld, ontvangstdatum aanvraag 24 juli 2026</text:p>
            <text:p text:style-name="common-al">zaaknummer: Z2026-018032.</text:p>
            <text:p text:style-name="common-al">Deze aanvraag publiceren wij om u te informeren over ontwikkelingen in uw omgeving. U kunt tegen een aanvraag voor een omgevingsvergunning geen zienswijze, bezwaar of beroep indienen. Dit is pas mogelijk nadat wij een definitief besluit over de aanvraag hebben genomen</text:p>
            <text:p text:style-name="last-al"> 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800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ooge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Kennisgeving ontvangst aanvraag omgevingsvergunning (reguliere procedure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13</meta:user-defined>
    <meta:user-defined meta:name="OVERHEIDop.GmbID/DC.identifier">gmb-2026-380013</meta:user-defined>
    <meta:user-defined meta:name="OVERHEIDop.versieInformatie"/>
  </office:meta>
</office:document-meta>
</file>