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Hoogstraat 116 en 116 A 5061 EZ Oisterwijk, het afwijken van de bestemmingsomschrij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Hoogstraat 116 en 116A Oisterwijk,</text:span> het afwijken van de bestemmingsomschrijving. Zaaknummer 1053457, ingediend op 22-04-2026; Afwijken van regels in het omgevingsplan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00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53457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sbesluit, Hoogstraat 116 en 116 A 5061 EZ Oisterwijk, het afwijken van de bestemmingsomschrijv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08</meta:user-defined>
    <meta:user-defined meta:name="OVERHEIDop.GmbID/DC.identifier">gmb-2026-380008</meta:user-defined>
    <meta:user-defined meta:name="OVERHEIDop.versieInformatie"/>
  </office:meta>
</office:document-meta>
</file>