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LED-schermen ten behoeve van de Zomerfeesten 2026 van 25 tot en met 30 augustus aan Arkelstraat, Krijtstraat, Hoogstraat en Korte Brug te Gorinche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rinchem maakt bekend dat de volgende vergunning is verleend: </text:p>
            <text:p text:style-name="common-al">
            <text:span text:style-name="nadrukvet">Arkelstraat, Krijtstraat, Hoogstraat en Korte Brug, Gorinchem</text:span> (verzonden 28/07 ’26)</text:p>
            <text:p text:style-name="common-al">Vergunning tijdelijk gebruik openbare ruimte voor het plaatsen van LED-schermen t.b.v. de Zomerfeesten 2026 van 25 tot en met 30 augustus op de locaties Arkelstraat, Krijtstraat, Hoogstraat en Korte Brug in Gorinchem. 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8000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het plaatsen van LED-schermen ten behoeve van de Zomerfeesten 2026 van 25 tot en met 30 augustus aan Arkelstraat, Krijtstraat, Hoogstraat en Korte Brug te Gorinchem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003</meta:user-defined>
    <meta:user-defined meta:name="OVERHEIDop.GmbID/DC.identifier">gmb-2026-380003</meta:user-defined>
    <meta:user-defined meta:name="OVERHEIDop.versieInformatie"/>
  </office:meta>
</office:document-meta>
</file>