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plaatsen van een dakkapel - Dijkgraafstraat 8, Wassenaar - Z/26/1115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536</text:p>
            <text:p text:style-name="common-al">Het besluit om de vergunning te verlenen is naar de aanvrager verzonden op 4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392</meta:user-defined>
    <meta:user-defined meta:name="DCTERMS.abstract">Gemeente Wassenaar - omgevingsvergunning verleend (reguliere procedure): het plaatsen van een dakkapel - Dijkgraafstraat 8, Wassenaar - Z/26/111536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plaatsen van een dakkapel - Dijkgraafstraat 8, Wassenaar - Z/26/11153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02</meta:user-defined>
    <meta:user-defined meta:name="OVERHEIDop.GmbID/DC.identifier">gmb-2026-380002</meta:user-defined>
    <meta:user-defined meta:name="OVERHEIDop.versieInformatie"/>
  </office:meta>
</office:document-meta>
</file>