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dakkapel aan de zijgevel en een extra raam in de voorgevel - Raaphorstlaan 5, Wassenaar - Z/26/1132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262</text:p>
            <text:p text:style-name="common-al">Ontvangstdatum: 5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2</meta:user-defined>
    <meta:user-defined meta:name="DCTERMS.abstract">Gemeente Wassenaar - aangevraagde omgevingsvergunning: het plaatsen van een dakkapel aan de zijgevel en een extra raam in de voorgevel - Raaphorstlaan 5, Wassenaar - Z/26/113262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dakkapel aan de zijgevel en een extra raam in de voorgevel - Raaphorstlaan 5, Wassenaar - Z/26/11326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01</meta:user-defined>
    <meta:user-defined meta:name="OVERHEIDop.GmbID/DC.identifier">gmb-2026-380001</meta:user-defined>
    <meta:user-defined meta:name="OVERHEIDop.versieInformatie"/>
  </office:meta>
</office:document-meta>
</file>