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wit schilderen van de voorgevel bestaande uit metselwerk  - Schoolstraat 15, Wassenaar - Z/26/1132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230</text:p>
            <text:p text:style-name="common-al">Ontvangstdatum: 3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999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11</meta:user-defined>
    <meta:user-defined meta:name="DCTERMS.abstract">Gemeente Wassenaar - aangevraagde omgevingsvergunning: het wit schilderen van de voorgevel bestaande uit metselwerk  - Schoolstraat 15, Wassenaar - Z/26/113230</meta:user-defined>
    <dc:language>nl</dc:language>
    <meta:user-defined meta:name="OVERHEIDop.locatietype/OVERHEIDop.gebiedsmarkering">Adres</meta:user-defined>
    <meta:user-defined meta:name="DC.title">Gemeente Wassenaar - aangevraagde omgevingsvergunning: het wit schilderen van de voorgevel bestaande uit metselwerk  - Schoolstraat 15, Wassenaar - Z/26/113230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96</meta:user-defined>
    <meta:user-defined meta:name="OVERHEIDop.GmbID/DC.identifier">gmb-2026-379996</meta:user-defined>
    <meta:user-defined meta:name="OVERHEIDop.versieInformatie"/>
  </office:meta>
</office:document-meta>
</file>