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. Debyelaan 25. Kennisgeving nieuwe aanvraag omgevingsvergunning, de Hemelwaterberging entreegebouw MUMC 1 komt te verval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44</text:p>
            <text:p text:style-name="common-al">
            <text:span text:style-name="nadrukvet">P. Debyelaan 25</text:span>
          </text:p>
            <text:p text:style-name="common-al">
            <text:span text:style-name="nadrukvet">de Hemelwaterberging entreegebouw MUMC 1 komt te vervallen</text:span>
          </text:p>
            <text:p text:style-name="common-al"/>
            <text:p text:style-name="common-al">
            <text:span text:style-name="nadrukvet">Datum ontvangst aanvraag:</text:span> 6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99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44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. Debyelaan 25. Kennisgeving nieuwe aanvraag omgevingsvergunning, de Hemelwaterberging entreegebouw MUMC 1 komt te vervall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95</meta:user-defined>
    <meta:user-defined meta:name="OVERHEIDop.GmbID/DC.identifier">gmb-2026-379995</meta:user-defined>
    <meta:user-defined meta:name="OVERHEIDop.versieInformatie"/>
  </office:meta>
</office:document-meta>
</file>