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rinses Beatrixstraat 40, 5061 TP Oisterwijk, het realiseren van een uitbouw en dakkape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Beatrixstraat 40, 5061 TP Oisterwijk, </text:span>het realiseren van een uitbouw en dakkapel. Zaaknummer 1054312, verzonden aan aanvrager op 31-07-2026; Bouwactiviteit (technisch),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4312</meta:user-defined>
    <dc:language>nl</dc:language>
    <meta:user-defined meta:name="OVERHEIDop.locatietype/OVERHEIDop.gebiedsmarkering">Punt</meta:user-defined>
    <meta:user-defined meta:name="DC.title">Verleende omgevingsvergunning, Prinses Beatrixstraat 40, 5061 TP Oisterwijk, het realiseren van een uitbouw en dakkapel</meta:user-defined>
    <meta:user-defined meta:name="DCTERMS.W3CDTF/DCTERMS.available">2026-08-12</meta:user-defined>
    <meta:user-defined meta:name="DCTERMS.W3CDTF/OVERHEIDop.jaargang">2026</meta:user-defined>
    <meta:user-defined meta:name="OVERHEIDop.publicationIssue">379990</meta:user-defined>
    <meta:user-defined meta:name="OVERHEIDop.GmbID/DC.identifier">gmb-2026-379990</meta:user-defined>
    <meta:user-defined meta:name="OVERHEIDop.versieInformatie"/>
  </office:meta>
</office:document-meta>
</file>