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evenementen vergun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het college van B&amp;W op grond van de Algemene Plaatselijke Verordening en de Evenementenverordening besloten een evenementenvergunning te verlenen voor het evenement Primera de Haan 4 mijl run op 6 april 2027 op en rondom het sportpark Bentinckspark te Hoogeveen.</text:p>
            <text:p text:style-name="common-al">
            <text:span text:style-name="nadrukvet">Wegafsluiting Primera de Haan 4 mijl run:</text:span>
          </text:p>
            <text:p text:style-name="common-al"/>
            <text:list text:style-name="id1-3-2-1-1-4">
              <text:list-item text:style-override="id1-3-2-1-1-4-1">
                <text:number>1.</text:number>
                <text:p text:style-name="al">Het afsluiten van het fietspad mr. Cramerweg, fietspad Galileilaan, Bentincksdijk en het fietspad Sportveldenweg te Hoogeveen van 19.00 tot 21.00 uur. 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last-al">via het telefoonnummer 14 0528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799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Verleende evenementen vergunn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989</meta:user-defined>
    <meta:user-defined meta:name="OVERHEIDop.GmbID/DC.identifier">gmb-2026-379989</meta:user-defined>
    <meta:user-defined meta:name="OVERHEIDop.versieInformatie"/>
  </office:meta>
</office:document-meta>
</file>