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namens burgemeester en wethouders van de gemeente Boekel inzake intrekken blizz@de Mouthoeve als vaste trouwlocatie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Namens het college van burgemeester en wethouders van de gemeente Boekel;</text:p>
            <text:p text:style-name="al"/>
            <text:p text:style-name="al">Gezien het verzoek van Blizz@de Mouthoeve ontvangen op 29 juli 2026</text:p>
            <text:p text:style-name="al"/>
            <text:p text:style-name="al">gelet op artikel 63, lid 1 Boek 1 van het Burgerlijk Wetboek en de mandaatregeling 2020</text:p>
            <text:p text:style-name="al"/>
            <text:p text:style-name="al">
            <text:span text:style-name="nadrukvet">Beslui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De aanwijzing van 1 januari 2026 om Blizz@de Mouthoeve, gelegen aan de Erpseweg 2 te Boekel als gemeentehuis voor het voltrekken van huwelijken en partnerschapsregistraties aan te wijzen per 1 mei 2026 in te trekken.</text:p>
              </text:list-item>
              <text:list-item text:style-override="id1-3-2-2-1-2-2">
                <text:number>2.</text:number>
                <text:p text:style-name="al">Het op 15 augustus 2023 onder nummer 352813 in het gemeenteblad gepubliceerde besluit komt hiermee te vervallen. 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Boekel, 3 augustus 2026</text:span></text:p>
          </text:section>
          <text:section text:name="ondertekening_id1-3-2-3-2">
            <text:p><text:span text:style-name="functie"/></text:p>
            <text:p><text:span text:style-name="functie">Namens burgemeester en wethouders van de gemeente Boekel, </text:span></text:p>
          </text:section>
          <text:section text:name="ondertekening_id1-3-2-3-3">
            <text:p><text:span text:style-name="functie"/></text:p>
            <text:p><text:span text:style-name="functie"> J.G.M. Verstappen</text:span></text:p>
            <text:p><text:span text:style-name="functie">Beleidsmedewerker burgerzak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7998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Boekel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Openbare orde en veiligheid | Organisatie en beleid</meta:user-defined>
    <meta:user-defined meta:name="DC.source">artikel 63, eerste lid, van Boek 1 van het Burgerlijk Wetboek]|[1.0:c:BWBR0002656&amp;artikel=63&amp;lid=1&amp;g=2025-07-05</meta:user-defined>
    <dc:language>nl</dc:language>
    <meta:user-defined meta:name="OVERHEIDop.locatietype/OVERHEIDop.gebiedsmarkering">Gemeente</meta:user-defined>
    <meta:user-defined meta:name="DC.title">Besluit namens burgemeester en wethouders van de gemeente Boekel inzake intrekken blizz@de Mouthoeve als vaste trouwlocati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87</meta:user-defined>
    <meta:user-defined meta:name="OVERHEIDop.GmbID/DC.identifier">gmb-2026-379987</meta:user-defined>
    <meta:user-defined meta:name="OVERHEIDop.versieInformatie"/>
  </office:meta>
</office:document-meta>
</file>