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strekken van zwak-alcoholhoudende drank tijdens het evenement Zomerfeesten 2026 van 25 tot en met 29 augustus 2026 aan Groenmarkt (bij ’t Oude Stadhuys) te Gor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orinchem maakt bekend dat de volgende ontheffingen zijn verleend in het kader van de Alcoholwet:</text:p>
            <text:p text:style-name="common-al">
            <text:span text:style-name="nadrukvet">Groenmarkt (bij ’t Oude Stadhuys), Gorinchem</text:span> (verzonden 28/07 ‘26)</text:p>
            <text:p text:style-name="common-al">Ontheffing artikel 35 Alcoholwet voor het verstrekken van zwak-alcoholhoudende drank tijdens het evenement Zomerfeesten 2026 van 25 tot en met 29 augustus 2026 op de locatie Groenmarkt (bij ’t Oude Stadhuys) in de gemeente Gorinchem. 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7998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Toestemming voor het verstrekken van zwak-alcoholhoudende drank tijdens het evenement Zomerfeesten 2026 van 25 tot en met 29 augustus 2026 aan Groenmarkt (bij ’t Oude Stadhuys) te Gorinche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84</meta:user-defined>
    <meta:user-defined meta:name="OVERHEIDop.GmbID/DC.identifier">gmb-2026-379984</meta:user-defined>
    <meta:user-defined meta:name="OVERHEIDop.versieInformatie"/>
  </office:meta>
</office:document-meta>
</file>