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roomdalpad (stuw Beukendreef) Oisterwijk, het aanleggen van een visli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oomdalpad (stuw Beukendreef) Oisterwijk, </text:span>het aanleggen van een vislift. Zaaknummer 1049795, verzonden aan aanvrager op 31-07-2026; Bouwactiviteit (omgevingsplan), Bouwactiviteit (technisch)</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9795</meta:user-defined>
    <dc:language>nl</dc:language>
    <meta:user-defined meta:name="OVERHEIDop.locatietype/OVERHEIDop.gebiedsmarkering">Vlak</meta:user-defined>
    <meta:user-defined meta:name="DC.title">Verleende omgevingsvergunning, Stroomdalpad (stuw Beukendreef) Oisterwijk, het aanleggen van een vislift</meta:user-defined>
    <meta:user-defined meta:name="DCTERMS.W3CDTF/DCTERMS.available">2026-08-12</meta:user-defined>
    <meta:user-defined meta:name="DCTERMS.W3CDTF/OVERHEIDop.jaargang">2026</meta:user-defined>
    <meta:user-defined meta:name="OVERHEIDop.publicationIssue">379982</meta:user-defined>
    <meta:user-defined meta:name="OVERHEIDop.GmbID/DC.identifier">gmb-2026-379982</meta:user-defined>
    <meta:user-defined meta:name="OVERHEIDop.versieInformatie"/>
  </office:meta>
</office:document-meta>
</file>