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aangevraagde omgevingsvergunning: het plaatsen van een tuinhuis/berging met overkapping aan de achterzijde over de breedte van het perceel  - Adriaan Pauwstraat 16, Wassenaar - Z/26/1132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3222</text:p>
            <text:p text:style-name="common-al">Ontvangstdatum: 3 augustus 2026</text:p>
            <text:p text:style-name="common-al">
            <text:span text:style-name="nadrukvet">Aanvraag inzien</text:span>
          </text:p>
            <text:p text:style-name="last-al">Gedurende twee weken na deze publicatie kunt u de aanvraag digitaal inzien via de website: www.wassenaar.nl/digitaalinzien. Voor vragen kunt u bellen met 14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7997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7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7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604</meta:user-defined>
    <meta:user-defined meta:name="DCTERMS.abstract">Gemeente Wassenaar - aangevraagde omgevingsvergunning: het plaatsen van een tuinhuis/berging met overkapping aan de achterzijde over de breedte van het perceel  - Adriaan Pauwstraat 16, Wassenaar - Z/26/113222</meta:user-defined>
    <dc:language>nl</dc:language>
    <meta:user-defined meta:name="OVERHEIDop.locatietype/OVERHEIDop.gebiedsmarkering">Adres</meta:user-defined>
    <meta:user-defined meta:name="DC.title">Gemeente Wassenaar - aangevraagde omgevingsvergunning: het plaatsen van een tuinhuis/berging met overkapping aan de achterzijde over de breedte van het perceel  - Adriaan Pauwstraat 16, Wassenaar - Z/26/113222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976</meta:user-defined>
    <meta:user-defined meta:name="OVERHEIDop.GmbID/DC.identifier">gmb-2026-379976</meta:user-defined>
    <meta:user-defined meta:name="OVERHEIDop.versieInformatie"/>
  </office:meta>
</office:document-meta>
</file>