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carport aan de linkerzijde van het woonhuis - Rijksstraatweg 779, Wassenaar - Z/26/1132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221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03</meta:user-defined>
    <meta:user-defined meta:name="DCTERMS.abstract">Gemeente Wassenaar - aangevraagde omgevingsvergunning: het plaatsen van een carport aan de linkerzijde van het woonhuis - Rijksstraatweg 779, Wassenaar - Z/26/113221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carport aan de linkerzijde van het woonhuis - Rijksstraatweg 779, Wassenaar - Z/26/113221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75</meta:user-defined>
    <meta:user-defined meta:name="OVERHEIDop.GmbID/DC.identifier">gmb-2026-379975</meta:user-defined>
    <meta:user-defined meta:name="OVERHEIDop.versieInformatie"/>
  </office:meta>
</office:document-meta>
</file>