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plaatsen van een airco met buitenunit en omkasting op het balkon aan de voorzijde - Deijlerweg 40, Wassenaar - Z/26/1115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1530</text:p>
            <text:p text:style-name="common-al">Het besluit om de vergunning te verlenen is naar de aanvrager verzonden op 30 juli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997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390</meta:user-defined>
    <meta:user-defined meta:name="DCTERMS.abstract">Gemeente Wassenaar - omgevingsvergunning verleend (reguliere procedure): het plaatsen van een airco met buitenunit en omkasting op het balkon aan de voorzijde - Deijlerweg 40, Wassenaar - Z/26/111530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plaatsen van een airco met buitenunit en omkasting op het balkon aan de voorzijde - Deijlerweg 40, Wassenaar - Z/26/111530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71</meta:user-defined>
    <meta:user-defined meta:name="OVERHEIDop.GmbID/DC.identifier">gmb-2026-379971</meta:user-defined>
    <meta:user-defined meta:name="OVERHEIDop.versieInformatie"/>
  </office:meta>
</office:document-meta>
</file>