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Vlietweide nabij Westvlietweg en Schrepelpad (fase 2B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aanleggen van 2 bruggen en vlonders Vlietweide nabij Westvlietweg en Schrepelpad (fase 2B)</text:p>
            <text:p text:style-name="common-al"/>
            <text:p text:style-name="common-al">Ons kenmerk: VTH2026-66077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eidschenveen-Ypenburg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Vlietweide nabij Westvlietweg en Schrepelpad (fase 2B)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6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996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6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6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077</meta:user-defined>
    <meta:user-defined meta:name="DCTERMS.abstract">het aanleggen van 2 bruggen en vlonders Vlietweide nabij Westvlietweg en Schrepelpad (fase 2B)</meta:user-defined>
    <dc:language>nl</dc:language>
    <meta:user-defined meta:name="OVERHEIDop.locatietype/OVERHEIDop.gebiedsmarkering">Vlak</meta:user-defined>
    <meta:user-defined meta:name="DC.title">Omgevingsvergunning - Aangevraagd, Vlietweide nabij Westvlietweg en Schrepelpad (fase 2B)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969</meta:user-defined>
    <meta:user-defined meta:name="OVERHEIDop.GmbID/DC.identifier">gmb-2026-379969</meta:user-defined>
    <meta:user-defined meta:name="OVERHEIDop.versieInformatie"/>
  </office:meta>
</office:document-meta>
</file>