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Burgemeester Cambier van Nootenstraat 40, 3604AK Maarssen - het plaatsen van een dakkapel aan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plaatsen van een dakkapel aan de achterzijde van de woning op de locatie Burgemeester Cambier van Nootenstraat 40, 3604AK Maarssen.</text:p>
            <text:p text:style-name="common-al">Datum besluit: 5 augustus 2026</text:p>
            <text:p text:style-name="common-al">Zaaknummer: Z2026-00000656</text:p>
            <text:p text:style-name="common-al">U kunt bezwaar maken tot en met 17 september 2026</text:p>
            <text:p text:style-name="common-al">
            <text:span text:style-name="nadrukvet">Inzien</text:span>
          </text:p>
            <text:p text:style-name="common-al">U kunt de documenten met zaaknummer Z2026-00000656 tot 17 september 2026 inzien. Dit kan via de knop 'Bekijk documenten' aan de linkerkant van deze pagina, onder het kopje 'Extra informatie'. U kunt ook de link jeleefomgeving.nl/inzien/823214527/df690fe7-ad95-4a73-898d-f35b8fc4745d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7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996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6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656</meta:user-defined>
    <meta:user-defined meta:name="DCTERMS.abstract">Betreft: Beschikking op aanvraag op locatie Burgemeester Cambier van Nootenstraat 40, 3604AK Maarss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Burgemeester Cambier van Nootenstraat 40, 3604AK Maarssen - het plaatsen van een dakkapel aan de achterzijde van de woning</meta:user-defined>
    <meta:user-defined meta:name="OVERHEIDop.datumEindeReactietermijn">2026-09-17</meta:user-defined>
    <meta:user-defined meta:name="OVERHEIDop.terinzageleggingBG">https://jeleefomgeving.nl/inzien/823214527/df690fe7-ad95-4a73-898d-f35b8fc4745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65</meta:user-defined>
    <meta:user-defined meta:name="OVERHEIDop.GmbID/DC.identifier">gmb-2026-379965</meta:user-defined>
    <meta:user-defined meta:name="OVERHEIDop.versieInformatie"/>
  </office:meta>
</office:document-meta>
</file>