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andaat-, volmacht- en machtigingsbesluit Directeur Werkcentrum Zuidoost-Brabant </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Hoofdstuk</text:span> <text:span text:style-name="nr">1</text:span> Algemene bepalingen en randvoorwaarden bevoegdheidsuitoefening</text:p>
            <text:section text:name="artikel_id1-3-2-2-1-2" text:style-name="artikel">
              <text:p text:style-name="artikel_kop_titel"><text:span text:style-name="artikel_kop_label">Artikel</text:span> <text:span text:style-name="artikel_kop_nr">1</text:span> Algemene bepalingen </text:p>
              <text:p text:style-name="al">De in dit besluit omschreven bevoegdheden moeten worden uitgeoefend met inachtneming van “Hoofdstuk 1 algemene bepalingen en randvoorwaarden bevoegdheidsuitoefening” van dit besluit.</text:p>
              <text:p text:style-name="al"/>
            </text:section>
            <text:section text:name="artikel_id1-3-2-2-1-3" text:style-name="artikel">
              <text:p text:style-name="artikel_kop_titel"><text:span text:style-name="artikel_kop_label">Artikel</text:span> <text:span text:style-name="artikel_kop_nr">2</text:span> Begripsbepalingen</text:p>
              <text:p text:style-name="al">In dit besluit wordt verstaan onder: </text:p>
              <text:p text:style-name="al"/>
              <text:p text:style-name="al">arbeidsmarktregio: arbeidsmarktregio Zuidoost Brabant op grond van artikel 1.8 Regeling SUWI  </text:p>
              <text:p text:style-name="al"/>
              <text:p text:style-name="al">bevoegdheid: mandaat, volmacht en machtiging; </text:p>
              <text:p text:style-name="al"/>
              <text:p text:style-name="al">centrumgemeente: gemeente Eindhoven </text:p>
              <text:p text:style-name="al"/>
              <text:p text:style-name="al">college: college van burgemeester en wethouders van de centrumgemeente </text:p>
              <text:p text:style-name="al"/>
              <text:p text:style-name="al">machtiging: de bevoegdheid om namens het college of de burgemeester van centrumgemeente handelingen te verrichten die noch een besluit, noch een privaatrechtelijke rechtshandeling zijn; </text:p>
              <text:p text:style-name="al"/>
              <text:p text:style-name="al">mandaat: de bevoegdheid om namens het college van centrumgemeente besluiten te nemen (artikel 10:1 van de Awb); </text:p>
              <text:p text:style-name="al"/>
              <text:p text:style-name="al">mandaatgever: het bestuursorgaan dat de bevoegdheid geeft om in naam van (namens) dit bestuursorgaan besluiten te nemen; </text:p>
              <text:p text:style-name="al"/>
              <text:p text:style-name="al">Regionaal Beraad: het bestuurlijk overlegorgaan van de arbeidsmarktregio Zuidoost-Brabant. </text:p>
              <text:p text:style-name="al"/>
              <text:p text:style-name="al">vertegenwoordiging: mandaat, volmacht of machtiging; </text:p>
              <text:p text:style-name="al"/>
              <text:p text:style-name="al">Werkcentrum; de gezamenlijke toegangspoort tot publieke en private arbeidsmarktdienstverlening in de regio. </text:p>
              <text:p text:style-name="al"/>
              <text:p text:style-name="al">volmacht: de bevoegdheid om de centrumgemeente te vertegenwoordigen bij privaatrechtelijke rechtshandelingen.</text:p>
              <text:p text:style-name="al"/>
            </text:section>
            <text:section text:name="artikel_id1-3-2-2-1-4" text:style-name="artikel">
              <text:p text:style-name="artikel_kop_titel"><text:span text:style-name="artikel_kop_label">Artikel</text:span> <text:span text:style-name="artikel_kop_nr">3</text:span> Uitoefening bevoegdheden</text:p>
              <text:p text:style-name="al">De uitoefening van bevoegdheden op grond van mandaten, volmachten, machtigingen gebeurt met inachtneming van; </text:p>
              <text:p text:style-name="al"/>
              <text:p text:style-name="al">het ter zake geldende recht; </text:p>
              <text:p text:style-name="al"/>
              <text:p text:style-name="al">het regionale samenwerkingsconvenant; </text:p>
              <text:p text:style-name="al"/>
              <text:p text:style-name="al">de vastgestelde regionale meerjarenagenda; de beleidsagenda en uitvoeringsagenda (Werkcentrum) en de bijbehorende begroting van het Werkcentrum; </text:p>
              <text:p text:style-name="al"/>
              <text:p text:style-name="al">de in centrumgemeente geldende beleids- en uitvoeringsregels en bedrijfsvoeringskaders voor zover relevant voor de werkzaamheden van Werkcentrum Zuidoost-Brabant.</text:p>
              <text:p text:style-name="al">De algemene bepalingen in dit besluit zijn eveneens van toepassing ten aanzien van de uitoefening van bevoegdheden op grond van ondermandaat, respectievelijk doorverlening van volmacht en machtiging.</text:p>
              <text:p text:style-name="al">De uitoefening van bevoegdheden op grond van mandaten, volmachten en machtigingen gebeurt binnen de taken en verantwoordelijkheden (het werkterrein) van het Werkcentrum Zuidoost-Brabant.</text:p>
              <text:p text:style-name="al"/>
            </text:section>
            <text:section text:name="artikel_id1-3-2-2-1-5" text:style-name="artikel">
              <text:p text:style-name="artikel_kop_titel"><text:span text:style-name="artikel_kop_label">Artikel</text:span> <text:span text:style-name="artikel_kop_nr">4</text:span> Ondermandaat</text:p>
              <text:p text:style-name="al">De bevoegde mag ondermandaat, verdere volmacht of machtiging verlenen, tenzij in dit besluit is aangegeven dat dit niet is toegestaan.</text:p>
              <text:p text:style-name="al">Ondermandaat, verdere volmacht en machtiging kunnen uitsluitend schriftelijk worden verleend aan personen werkzaam binnen het Werkcentrum Zuidoost-Brabant.  </text:p>
              <text:p text:style-name="al"/>
            </text:section>
            <text:section text:name="artikel_id1-3-2-2-1-6" text:style-name="artikel">
              <text:p text:style-name="artikel_kop_titel"><text:span text:style-name="artikel_kop_label">Artikel</text:span> <text:span text:style-name="artikel_kop_nr">5</text:span> Instructies</text:p>
              <text:p text:style-name="al">Aan de uitoefening van verleende mandaten, volmachten en machtigingen kunnen algemene en bijzondere instructies worden verbonden, zoals vastgelegd in beleidsdocumenten of door het College.</text:p>
              <text:p text:style-name="al"/>
            </text:section>
            <text:section text:name="artikel_id1-3-2-2-1-7" text:style-name="artikel">
              <text:p text:style-name="artikel_kop_titel"><text:span text:style-name="artikel_kop_label">Artikel</text:span> <text:span text:style-name="artikel_kop_nr">6</text:span> Plaatsvervanging</text:p>
              <text:p text:style-name="al">Bij afwezigheid of verhindering van de directeur worden de verleende bevoegdheden uitgeoefend door een aangewezen plaatsvervanger, tenzij anders bepaald in het mandaatbesluit.</text:p>
              <text:p text:style-name="al"/>
            </text:section>
            <text:section text:name="artikel_id1-3-2-2-1-8" text:style-name="artikel">
              <text:p text:style-name="artikel_kop_titel"><text:span text:style-name="artikel_kop_label">Artikel</text:span> <text:span text:style-name="artikel_kop_nr">7</text:span> Wijze van ondertekening</text:p>
              <text:p text:style-name="al">De uitgaande correspondentie in verband met in dit besluit genoemde bevoegdheden worden als volgt ondertekend: </text:p>
              <text:p text:style-name="al"/>
              <text:p text:style-name="al">Werkcentrum Zuidoost-Brabant, </text:p>
              <text:p text:style-name="al"/>
              <text:p text:style-name="al">Namens het College van burgemeester en wethouders van centrumgemeente Eindhoven, Directeur Werkcentrum Zuidoost-Brabant, </text:p>
              <text:p text:style-name="al"/>
              <text:p text:style-name="al"/>
              <text:p text:style-name="al">(….handtekening….), </text:p>
              <text:p text:style-name="al"/>
              <text:p text:style-name="al"/>
              <text:p text:style-name="al">(....naam....)</text:p>
              <text:p text:style-name="al"/>
              <text:p text:style-name="al"/>
            </text:section>
            <text:section text:name="artikel_id1-3-2-2-1-9" text:style-name="artikel">
              <text:p text:style-name="artikel_kop_titel"><text:span text:style-name="artikel_kop_label">Artikel</text:span> <text:span text:style-name="artikel_kop_nr">8</text:span> Machtiging buitengerechtelijke rechtshandelingen</text:p>
              <text:p text:style-name="al">De burgemeester machtigt de directeur om de gemeente te vertegenwoordigen bij buitengerechtelijke rechtshandelingen voor zover deze vallen binnen de verleende  bevoegdheden, tenzij dit wettelijk is uitgesloten.</text:p>
              <text:p text:style-name="al"/>
              <text:p text:style-name="al"/>
            </text:section>
            <text:section text:name="artikel_id1-3-2-2-1-10" text:style-name="artikel">
              <text:p text:style-name="artikel_kop_titel"><text:span text:style-name="artikel_kop_label">Artikel</text:span> <text:span text:style-name="artikel_kop_nr">9</text:span> Citeertitel</text:p>
              <text:p text:style-name="al">Dit besluit kan worden aangehaald als ‘Mandaat-, volmacht- en machtigingsbesluit directeur Werkcentrum Zuidoost-Brabant.’</text:p>
              <text:p text:style-name="al"/>
              <text:p text:style-name="al"/>
            </text:section>
            <text:p text:style-name="hoofdstuk_bottom"/>
          </text:section>
          <text:section text:name="hoofdstuk_id1-3-2-2-2" text:style-name="hoofdstuk">
            <text:p text:style-name="hoofdstuk_kop"><text:span text:style-name="label">Hoofdstuk</text:span> <text:span text:style-name="nr">2</text:span> Bevoegdheden</text:p>
            <text:section text:name="artikel_id1-3-2-2-2-2" text:style-name="artikel">
              <text:p text:style-name="artikel_kop_titel"><text:span text:style-name="artikel_kop_label"/> <text:span text:style-name="artikel_kop_nr"/> </text:p>
              <text:p text:style-name="al">Aan de directeur van het Werkcentrum Arbeidsmarktregio Zuidoost-Brabant worden de volgende bevoegdheden verleend: </text:p>
              <text:p text:style-name="al"/>
              <text:p text:style-name="al">Personele aangelegenheden </text:p>
              <text:p text:style-name="al"/>
              <text:p text:style-name="al">Het aantrekken van personeel ten behoeve van het Werkcentrum Zuidoost-Brabant, mits: </text:p>
              <text:p text:style-name="al"/>
              <text:p text:style-name="al">het personeel betreft dat wordt ingezet voor uitvoering van taken binnen het Werkcentrum (uitvoeringsteam, staf of regionale arbeidsmarktprojecten); </text:p>
              <text:p text:style-name="al"/>
              <text:p text:style-name="al">de inzet past binnen het functiehuis van de gemeente Eindhoven; </text:p>
              <text:p text:style-name="al"/>
              <text:p text:style-name="al">de inzet geschiedt via: </text:p>
              <text:p text:style-name="al"/>
              <text:p text:style-name="al">(tijdelijke) aanstelling bij de gemeente Eindhoven; </text:p>
              <text:p text:style-name="al"/>
              <text:p text:style-name="al">inhuur via payrollconstructies; </text:p>
              <text:p text:style-name="al"/>
              <text:p text:style-name="al">detachering vanuit partnerorganisaties,  </text:p>
              <text:p text:style-name="al"/>
              <text:p text:style-name="al">mits vooraf is vastgesteld dat deze inzet niet binnen het netwerk kan worden geleverd; </text:p>
              <text:p text:style-name="al"/>
              <text:p text:style-name="al">de inzet valt binnen de door het College vastgestelde begroting voor het Werkcentrum en de uitvoeringsagenda; </text:p>
              <text:p text:style-name="al"/>
              <text:p text:style-name="al">de inzet is conform de geldende rechtspositie, inkoopvoorwaarden en personeelskaders van de centrumgemeente Eindhoven. </text:p>
              <text:p text:style-name="al"/>
              <text:p text:style-name="al">de inzet geen betrekking heeft op werkzaamheden op het gebied van regionale beleidsontwikkeling en -implementatie. </text:p>
              <text:p text:style-name="al"/>
              <text:p text:style-name="al"/>
              <text:p text:style-name="al"/>
              <text:p text:style-name="al">Opdrachtverlening  </text:p>
              <text:p text:style-name="al"/>
              <text:p text:style-name="al">Opdrachtverlening tot leveringen en diensten/sociale en andere specifieke diensten met een opdrachtwaarde tot € 500.000 ten behoeve van: </text:p>
              <text:p text:style-name="al"/>
              <text:p text:style-name="al">Het aangaan of beëindigen van overeenkomsten met dienstverleners, voor leveringen en het verlenen van diensten ter uitvoering van het vastgestelde arbeidsmarktbeleid (Werkcentrum). Volgens de inkoopvoorwaarden van de gemeente Eindhoven. Binnen de door het College vastgestelde begroting voor het Werkcentrum en de uitvoeringsagenda.  </text:p>
              <text:p text:style-name="al"/>
              <text:p text:style-name="al">Hieronder valt ook in voorkomende gevallen de verwerkersovereenkomst als bedoeld in artikel 28, derde lid, van de Algemene Verordening Gegevensbescherming. </text:p>
              <text:p text:style-name="al"/>
              <text:p text:style-name="al">Met uitzondering van: </text:p>
              <text:p text:style-name="al"/>
              <text:p text:style-name="al">het sluiten van overeenkomsten inzake inhuur van kennis en/of capaciteit op het gebied van beleid, ontwikkeling, realisatie, projecten en beheer met betrekking tot de vakgebieden: procesherinrichting, informatievoorziening en informatietechnologie; </text:p>
              <text:p text:style-name="al"/>
              <text:p text:style-name="al">het sluiten van overeenkomsten inzake het in service beheren van applicaties en systemen (ASP), onderhoud op het gebied van hardware, software, repro, tele- en datacommunicatie  </text:p>
              <text:p text:style-name="al"/>
              <text:p text:style-name="al">alsmede voor dienstverleningsovereenkomsten met betrekking tot vastgoed met een opdrachtwaarde tot € 500.000,-. </text:p>
              <text:p text:style-name="al"/>
              <text:p text:style-name="al">Roerende zaken </text:p>
              <text:p text:style-name="al"/>
              <text:p text:style-name="al">Het binnen de door het College vastgestelde begroting voor het Werkcentrum aanschaffen van roerende zaken.  </text:p>
              <text:p text:style-name="al"/>
              <text:p text:style-name="al">Met uitzondering van: </text:p>
              <text:p text:style-name="al"/>
              <text:p text:style-name="al">de aanschaf met inbegrip van vervanging, betaald en onbetaald van alle hardware (inclusief voorzieningen voor repro, tele- en datacommunicatie), software en softwarediensten (cloudtoepassingen); </text:p>
              <text:p text:style-name="al"/>
              <text:p text:style-name="al">Communicatie en public affairs </text:p>
              <text:p text:style-name="al"/>
              <text:p text:style-name="al">Het namens het Werkcentrum Zuidoost-Brabant communiceren met media, stakeholders en landelijke/Europese partijen, binnen de kaders van het regionaal arbeidsmarktbeleid.  </text:p>
              <text:p text:style-name="al"/>
              <text:p text:style-name="al">Samenwerkingsovereenkomsten </text:p>
              <text:p text:style-name="al"/>
              <text:p text:style-name="al">Het sluiten van samenwerkingsovereenkomsten, die bijdragen aan de uitvoering van het regionaal arbeidsmarktbeleid, met regionale netwerkpartners. </text:p>
              <text:p text:style-name="al"/>
              <text:p text:style-name="al">De directeur rapporteert periodiek aan het Regionaal Beraad conform de afspraken in de samenwerkingsovereenkomst.</text:p>
              <text:p text:style-name="al"/>
            </text:section>
            <text:p text:style-name="hoofdstuk_bottom"/>
          </text:section>
          <text:section text:name="hoofdstuk_id1-3-2-2-3" text:style-name="hoofdstuk">
            <text:p text:style-name="hoofdstuk_kop"><text:span text:style-name="label">Hoofdstuk</text:span> <text:span text:style-name="nr">3</text:span> Slotbepalingen</text:p>
            <text:section text:name="artikel_id1-3-2-2-3-2" text:style-name="artikel">
              <text:p text:style-name="artikel_kop_titel"><text:span text:style-name="artikel_kop_label"/> <text:span text:style-name="artikel_kop_nr"/> </text:p>
              <text:p text:style-name="al">Dit besluit treedt in werking een dag na bekendmaking.</text:p>
              <text:p text:style-name="al"/>
              <text:p text:style-name="al"/>
              <text:p text:style-name="al"/>
            </text:section>
            <text:p text:style-name="hoofdstuk_bottom"/>
          </text:section>
        </text:section>
        <text:section text:name="regeling-sluiting_id1-3-2-3" text:style-name="regeling-sluiting">
          <text:section text:name="ondertekening_id1-3-2-3-1">
            <text:p><text:span text:style-name="functie">Eindhoven, </text:span></text:p>
            <text:p><text:span text:style-name="functie"/></text:p>
            <text:p><text:span text:style-name="functie"/></text:p>
            <text:p><text:span text:style-name="functie"/></text:p>
            <text:p><text:span text:style-name="functie">De burgemeester van Eindhoven, </text:span></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Het college van burgemeester en wethouders van Eindhoven,  </text:span></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text:p>
            <text:p><text:span text:style-name="functi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ndhoven</text:p>
            </table:table-cell>
            <table:table-cell office:value-type="string" table:style-name="header.C">
              <text:p text:style-name="headerright"><text:span text:style-name="nr">Nr. 37995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95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Eindhoven</meta:user-defined>
    <meta:user-defined meta:name="OVERHEIDop.Rubriek/DC.type">delegatie- of mandaatbesluit</meta:user-defined>
    <meta:user-defined meta:name="OVERHEID.Informatietype/DC.type">officiële publicatie</meta:user-defined>
    <meta:user-defined meta:name="OVERHEID.Gemeente/DCTERMS.publisher">Eindhoven</meta:user-defined>
    <meta:user-defined meta:name="OVERHEID.Gemeente/OVERHEID.authority">Eindhoven</meta:user-defined>
    <meta:user-defined meta:name="OVERHEID.TaxonomieBeleidsagendaDecentraal/OVERHEID.category">Economie | Organisatie en beleid</meta:user-defined>
    <meta:user-defined meta:name="DC.source">artikel 1.8 van de Regeling SUWI]|[1.0:c:BWBR0013280&amp;artikel=1.8&amp;g=2026-07-01</meta:user-defined>
    <meta:user-defined meta:name="DC.source">artikel 2.4 van het Besluit SUWI]|[1.0:c:BWBR0013267&amp;artikel=2.4&amp;g=2026-05-02</meta:user-defined>
    <meta:user-defined meta:name="DCTERMS.alternative">Mandaat-, volmacht- en machtigingsbesluit Directeur Werkcentrum Zuidoost-Brabant</meta:user-defined>
    <dc:language>nl</dc:language>
    <meta:user-defined meta:name="OVERHEIDop.locatietype/OVERHEIDop.gebiedsmarkering">Gemeente</meta:user-defined>
    <meta:user-defined meta:name="DC.title">Mandaat-, volmacht- en machtigingsbesluit Directeur Werkcentrum Zuidoost-Brabant</meta:user-defined>
    <meta:user-defined meta:name="DCTERMS.W3CDTF/DCTERMS.available">2026-08-10</meta:user-defined>
    <meta:user-defined meta:name="DCTERMS.W3CDTF/OVERHEIDop.jaargang">2026</meta:user-defined>
    <meta:user-defined meta:name="OVERHEIDop.publicationIssue">379957</meta:user-defined>
    <meta:user-defined meta:name="OVERHEIDop.betreftRegeling">CVDR765456_1</meta:user-defined>
    <meta:user-defined meta:name="OVERHEIDop.GmbID/DC.identifier">gmb-2026-379957</meta:user-defined>
    <meta:user-defined meta:name="xs:date/OVERHEIDop.startdatum">2026-08-11</meta:user-defined>
    <meta:user-defined meta:name="OVERHEIDop.versieInformatie"/>
  </office:meta>
</office:document-meta>
</file>