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Gemeente Apeldoorn – reserveren parkeerplaatsen voor boekenbus haltes te Apeldoorn </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Zaaknummer: 6346474</text:p>
            <text:p text:style-name="common-al"/>
            <text:p text:style-name="common-al">
            <text:span text:style-name="nadrukvet">
              <text:span text:style-name="nadrukcur">Onderwerp </text:span>
            </text:span>
          </text:p>
            <text:p text:style-name="common-al">Verkeersbesluit reserveren parkeerplaatsen voor boekenbus halte te Apeldoorn</text:p>
            <text:p text:style-name="common-al"/>
            <text:p text:style-name="common-al">
            <text:span text:style-name="nadrukvet">
              <text:span text:style-name="nadrukcur">Besluit </text:span>
            </text:span>
          </text:p>
            <text:p text:style-name="common-al">Het college van burgemeester en wethouders Apeldoorn besluit tot: </text:p>
            <text:p text:style-name="common-al">Het reserveren van parkeerplaatsen voor de boekenbus haltes op diverse locaties in Apeldoorn<text:span text:style-name="nadrukcur">,</text:span> door het plaatsen van bord E4 van bijlage 1 het RVV1990.</text:p>
            <text:p text:style-name="common-al"/>
            <text:p text:style-name="common-al">Het betreft de volgende locaties en tijden:</text:p>
            <text:p text:style-name="common-al"/>
            <text:p text:style-name="common-al">Ter hoogte van OBS de Bundel, Belle van Zuylenbrink, Apeldoorn – maandag van 09:15 t/m 10:30.</text:p>
            <text:p text:style-name="common-al">Ter hoogte van IKC Sterrenschool, Buys Ballotstraat, Apeldoorn – maandag van 10:15 t/m 11:30.</text:p>
            <text:p text:style-name="common-al">Ter hoogte van PCBO De Diamant Laan van de Leeuw, Apeldoorn – maandag van 11:15 t/m 12:30.</text:p>
            <text:p text:style-name="common-al">Ter hoogte van KBS Eloy Klingelbeek, Ugchelen – maandag van 12:30 t/m 13:45.</text:p>
            <text:p text:style-name="common-al">Ter hoogte van Wijkcentrum Orca Germanenlaan, Apeldoorn – maandag van 14:15 t/m 17:00.</text:p>
            <text:p text:style-name="common-al">Ter hoogte van Emmaschool Schimmelpenninckstraat, Apeldoorn – dinsdag van 09:00 t/m 10:15.</text:p>
            <text:p text:style-name="common-al">Ter hoogte van PCBO Pr. Julianaschool Tullekensmolenweg, Lieren – woensdag van 10:00 t/m 12:00.</text:p>
            <text:p text:style-name="common-al">Ter hoogte van IKC Spreng Ugchelen Bogaardslaan, Ugchelen - woensdag van 13:15 t/m 14:45 en donderdag van 10:15 t/m 12:00.</text:p>
            <text:p text:style-name="common-al">Ter hoogte van PCBO De Beemte Beemterweg, Beemte – donderdag van 12:45 t/m 14:00.</text:p>
            <text:p text:style-name="common-al">Ter hoogte van Het Hooge Pad Papenberg, Beekbergen – donderdag van 17:30 t/m 19:00.</text:p>
            <text:p text:style-name="common-al">Ter hoogte van OBS Rietendakschool Zilverweg, Apeldoorn – vrijdag van 08:45 t/m 10:00.</text:p>
            <text:p text:style-name="common-al">Ter hoogte van PCBO Willem van Oranjeschool Platinastraat, Apeldoorn vrijdag van 11:00 t/m 12:15.</text:p>
            <text:p text:style-name="common-al">Ter hoogte van OBS Het Web Descartesstraat, Apeldoorn vrijdag van 12:15 t/m 13:30. </text:p>
            <text:p text:style-name="common-al"/>
            <text:p text:style-name="common-al">Een en ander overeenkomstig de bij dit besluit behorende tekening.</text:p>
            <text:p text:style-name="common-al"/>
            <text:p text:style-name="common-al">
            <text:span text:style-name="nadrukvet">
              <text:span text:style-name="nadrukcur">Aanleiding verkeersbesluit </text:span>
            </text:span>
          </text:p>
            <text:p text:style-name="common-al">Cultuur Onder Dak Apeldoorn (CODA) zet een mobiele bibliotheek, de boekenbus, in om de bereikbaarheid van bibliotheekvoorzieningen binnen de gemeente Apeldoorn te vergroten. Vanuit CODA is het verzoek ingediend om op bovengenoemde locatie een parkeerplaats te reserveren waar de boekenbus gedurende een vast tijdsvenster kan halteren ten behoeve van haar dienstverlening.</text:p>
            <text:p text:style-name="common-al"/>
            <text:p text:style-name="common-al">
            <text:span text:style-name="nadrukvet">
              <text:span text:style-name="nadrukcur">Motivering</text:span>
            </text:span>
          </text:p>
            <text:p text:style-name="common-al">De boekenbus volgt wekelijks een vaste route door Apeldoorn en doet daarbij verschillende locaties aan. Om de boekenbus op een veilige en doelmatige wijze te kunnen laten parkeren, is het op meerdere locaties noodzakelijk een parkeerplaats tijdelijk te reserveren.</text:p>
            <text:p text:style-name="common-al"/>
            <text:p text:style-name="common-al">De betreffende locaties zijn gelegen aan wegen die in beheer en onderhoud zijn bij de gemeente Apeldoorn. Deze wegen zijn gecategoriseerd als erftoegangswegen met een maximumsnelheid van 30 km/uur.</text:p>
            <text:p text:style-name="common-al"/>
            <text:p text:style-name="common-al">Om te waarborgen dat de boekenbus veilig kan halteren en voldoende ruimte beschikbaar heeft, wijst de gemeente op de betreffende locaties een parkeerplaats aan waar gedurende een vast tijdsvenster niet mag worden geparkeerd. Hiermee wordt voor weggebruikers duidelijk gemaakt dat deze parkeerplaats tijdelijk vrij dient te blijven voor de boekenbus. De aangewezen locaties bevinden zich voornamelijk nabij maatschappelijke voorzieningen, zoals scholen, wijkcentra en dorpshuizen. Een overzicht van de betreffende locaties is opgenomen in de bijlage.</text:p>
            <text:p text:style-name="common-al"/>
            <text:p text:style-name="common-al">
            <text:span text:style-name="nadrukvet">
              <text:span text:style-name="nadrukcur">Belangenafweging </text:span>
            </text:span>
          </text:p>
            <text:p text:style-name="common-al">Bij de voorbereiding van dit besluit heeft een zorgvuldige afweging plaatsgevonden tussen het belang van het reserveren van parkeerplaatsen voor de boekenbus en het belang van het behoud van parkeercapaciteit voor overige weggebruikers.</text:p>
            <text:p text:style-name="common-al"/>
            <text:p text:style-name="common-al">Door een specifieke parkeerplaats voor de boekenbus aan te wijzen, wordt voorkomen dat deze op een minder geschikte of verkeersonveilige locatie moet halteren. Dit draagt bij aan zowel de verkeersveiligheid als een goede doorstroming van het verkeer.</text:p>
            <text:p text:style-name="common-al"/>
            <text:p text:style-name="common-al">Bij de locatiekeuze is bovendien rekening gehouden met de situering van nabijgelegen scholen. Daarbij is ernaar gestreefd de boekenbus te laten halteren aan dezelfde zijde van de weg als de school. Hiermee wordt voorkomen dat bezoekers, met name kinderen, de rijbaan moeten oversteken om de boekenbus te bereiken. Dit vermindert het risico op verkeersonveilige situaties.</text:p>
            <text:p text:style-name="common-al"/>
            <text:p text:style-name="common-al">Het belang van andere weggebruikers om op de aangewezen locaties te kunnen parkeren, weegt in dit geval niet op tegen de nadelige gevolgen die kunnen ontstaan wanneer de boekenbus elders moet parkeren. Daarbij is in de directe omgeving van de aangewezen locaties voldoende alternatieve parkeermogelijkheden aanwezig zijn voor het overige gemotoriseerde verkeer.</text:p>
            <text:p text:style-name="common-al"/>
            <text:p text:style-name="common-al">
            <text:span text:style-name="nadrukcur">Grondslag belangen verkeersbesluit op basis van Wegenverkeerswet 1994 - artikel 2 </text:span>
          </text:p>
            <text:p text:style-name="common-al"> <text:span text:style-name="nadrukcur">1a en1b. het verzekeren van de veiligheid op de weg en het beschermen van weggebruikers en passagiers</text:span></text:p>
            <text:p text:style-name="common-al">
            <text:span text:style-name="nadrukcur">1c. het in standhouden van de weg en het waarborgen van de bruikbaarheid daarvan</text:span>
          </text:p>
            <text:p text:style-name="common-al">
            <text:span text:style-name="nadrukcur">1d. het zoveel mogelijk waarborgen van de vrijheid van het verkeer</text:span>
          </text:p>
            <text:p text:style-name="common-al"/>
            <text:p text:style-name="common-al">
            <text:span text:style-name="nadrukvet">
              <text:span text:style-name="nadrukcur">Overleg politie </text:span>
            </text:span>
          </text:p>
            <text:p text:style-name="common-al">Mede op grond van artikel 24 van het Besluit administratieve bepalingen inzake het wegverkeer (BABW) heeft overleg plaatsgevonden met de verkeersadviseur van politie-eenheid Oost, district Noord- en Oost Gelderland, die daartoe is gemandateerd door de Korpschef. </text:p>
            <text:p text:style-name="common-al"/>
            <text:p text:style-name="common-al">Tegen het voorgestelde verkeersbesluit bestaat bij de politie Oost-Nederland geen bezwaar.  </text:p>
            <text:p text:style-name="common-al"/>
            <text:p text:style-name="common-al">
            <text:span text:style-name="nadrukvet">
              <text:span text:style-name="nadrukcur">Wettelijk kader </text:span>
            </text:span>
          </text:p>
            <text:p text:style-name="common-al">Artikel 2 van de Wegenverkeerswet 1994, bevat de belangen die kunnen leiden tot het nemen van verkeerbesluit.</text:p>
            <text:p text:style-name="common-al">In artikel 15, eerste en tweede lid, van de Wegenverkeerswet 1994, is bepaald dat voor de plaatsing en verwijdering van bepaalde verkeerstekens, onderborden en fysieke maatregelen een verkeersbesluit vereist is. </text:p>
            <text:p text:style-name="common-al">In artikel 18, eerste lid, onder d, van de Wegenverkeerswet 1994 is bepaald welk bestuursorgaan bevoegd is om een verkeersbesluit te nemen.</text:p>
            <text:p text:style-name="common-al">Artikel 12 van het Besluit administratieve bepalingen inzake het wegverkeer  bepaalt voor welke verkeerstekens het plaatsen en verwijderden een verkeersbesluit is vereist.</text:p>
            <text:p text:style-name="common-al">Artikel 24 van het Besluit Administratieve Bepalingen inzake het Wegverkeer schrijft voor dat verkeersbesluiten worden genomen na overleg met de korpschef van de politie.</text:p>
            <text:p text:style-name="common-al">In het Algemeen bevoegdhedenbesluit van de gemeente Apeldoorn is vastgelegd dat het Afdelingshoofd Ruimtelijk Ontwerp en Realisatie is gemandateerd voor het nemen van verkeersbesluiten.</text:p>
            <text:p text:style-name="common-al"/>
            <text:p text:style-name="common-al"/>
            <text:p text:style-name="common-al">Apeldoorn, 6 augustus 2026</text:p>
            <text:p text:style-name="common-al">Burgemeester en wethouders van Apeldoorn</text:p>
            <text:p text:style-name="common-al">Namens deze,</text:p>
            <text:p text:style-name="common-al"/>
            <text:p text:style-name="common-al"/>
            <text:p text:style-name="common-al"/>
            <text:p text:style-name="common-al"/>
            <text:p text:style-name="common-al"/>
            <text:p text:style-name="common-al">Chris Lagendijk</text:p>
            <text:p text:style-name="common-al">Afdelingshoofd Ruimtelijk Ontwerp en Realisatie</text:p>
            <text:p text:style-name="common-al"/>
            <text:p text:style-name="common-al"/>
            <text:p text:style-name="common-al">
            <text:span text:style-name="nadrukcur">Heeft u vragen over dit besluit of bent u het niet eens met dit besluit? </text:span>
          </text:p>
            <text:p text:style-name="common-al">Als u het niet eens bent met dit besluit of u heeft vragen over het besluit, belt u ons dan eerst. Wij kunnen het besluit uitleggen en zo nodig een fout herstellen. Bent u nog steeds niet eens met dit besluit en bent u belanghebbende, stuur dan een bezwaarschrift naar het college van burgemeester en wethouders, t.a.v. de afdeling Juridische Zaken, Postbus 9033, 7300 ES Apeldoorn. Vermeld in uw brief:</text:p>
            <text:p text:style-name="common-al">uw naam en adres;</text:p>
            <text:p text:style-name="common-al">de datum waarop u de brief schrijft;</text:p>
            <text:p text:style-name="common-al">het zaaknummer van het besluit;</text:p>
            <text:p text:style-name="common-al">waarom u het niet eens bent met dit besluit;</text:p>
            <text:p text:style-name="common-al">uw handtekening.</text:p>
            <text:p text:style-name="common-al"/>
            <text:p text:style-name="common-al">Let op: Een persoon is slechts belanghebbende bij een verkeersbesluit als er sprake is van een bijzonder, individueel belang bij dat besluit, dat zich in voldoende mate onderscheidt van het belang van andere weggebruikers. Voordat u een bezwaarschrift indient, is het raadzaam na te gaan of u als belanghebbende kan worden aangemerkt. Bent u geen belanghebbende dan wordt uw bezwaar niet inhoudelijk in behandeling genomen. </text:p>
            <text:p text:style-name="common-al">U moet het bezwaarschrift hebben ingediend <text:span text:style-name="nadrukondlijn">binnen zes weken</text:span> na de dag van publicatie van dit besluit. U kunt ook bezwaar maken via ons formulier op <text:a xlink:href="http://www.apeldoorn.nl/bezwaarschrift" xlink:type="simple">www.apeldoorn.nl/bezwaarschrift</text:a>.</text:p>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7995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95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95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peldoorn</meta:user-defined>
    <meta:user-defined meta:name="OVERHEID.Gemeente/OVERHEID.authority">Apeldoorn</meta:user-defined>
    <meta:user-defined meta:name="OVERHEID.Informatietype/DC.type">officiële publicatie</meta:user-defined>
    <meta:user-defined meta:name="OVERHEIDop.Rubriek/DC.type">verkeersbesluit of -mededeling</meta:user-defined>
    <meta:user-defined meta:name="OVERHEID.Gemeente/DCTERMS.publisher">Apeldoorn</meta:user-defined>
    <meta:user-defined meta:name="OVERHEID.TaxonomieBeleidsagendaDecentraal/OVERHEID.category">Verkeer | Organisatie en beleid</meta:user-defined>
    <meta:user-defined meta:name="OVERHEIDvb.TypeVerkeersbesluit/OVERHEIDvb.typeVerkeersbesluit">regelmatig terugkerende tijdelijke verkeersmaatregel</meta:user-defined>
    <meta:user-defined meta:name="OVERHEIDvb.VereisteVanBesluit/OVERHEIDvb.vereisteVanBesluit">Het bepaalde in artikel 12 van het BABW</meta:user-defined>
    <meta:user-defined meta:name="DCTERMS.alternative">Gemeente Apeldoorn - reserveren parkeerplaatsen voor boekenbus haltes te Apeldoorn  - Divers</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6346474</meta:user-defined>
    <meta:user-defined meta:name="DCTERMS.abstract">Verkeersbesluit reserveren parkeerplaatsen voor boekenbus halte te Apeldoorn</meta:user-defined>
    <meta:user-defined meta:name="OVERHEIDop.verkeersbordcode">E4</meta:user-defined>
    <dc:language>nl</dc:language>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DC.title">Verkeersbesluit Gemeente Apeldoorn – reserveren parkeerplaatsen voor boekenbus haltes te Apeldoorn</meta:user-defined>
    <meta:user-defined meta:name="DCTERMS.W3CDTF/DCTERMS.available">2026-08-10</meta:user-defined>
    <meta:user-defined meta:name="OVERHEIDop.externeBijlage">Bijlage 1|exb-2026-28341</meta:user-defined>
    <meta:user-defined meta:name="DCTERMS.W3CDTF/OVERHEIDop.jaargang">2026</meta:user-defined>
    <meta:user-defined meta:name="OVERHEIDop.publicationIssue">379956</meta:user-defined>
    <meta:user-defined meta:name="OVERHEIDop.GmbID/DC.identifier">gmb-2026-379956</meta:user-defined>
    <meta:user-defined meta:name="OVERHEIDop.versieInformatie"/>
  </office:meta>
</office:document-meta>
</file>