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an de sluitingstijd van 25 augustus 2026 tot en met 28 augustus 2026 voor de openbare inrichting Club Heat aan Kerksteeg 7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en zijn verleend:</text:p>
            <text:p text:style-name="common-al">
            <text:span text:style-name="nadrukvet">Kerksteeg 7, 4201 CK </text:span>(verzonden 30/07 ’26)</text:p>
            <text:p text:style-name="common-al">Tijdelijke ontheffing sluitingstijd van 25 augustus 2026 tot en met 28 augustus 2026 voor de openbare inrichting Club Heat aan de Kerksteeg 7 in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99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an de sluitingstijd van 25 augustus 2026 tot en met 28 augustus 2026 voor de openbare inrichting Club Heat aan Kerksteeg 7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52</meta:user-defined>
    <meta:user-defined meta:name="OVERHEIDop.GmbID/DC.identifier">gmb-2026-379952</meta:user-defined>
    <meta:user-defined meta:name="OVERHEIDop.versieInformatie"/>
  </office:meta>
</office:document-meta>
</file>