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trijdig gebruik gronden t.b.v. oprichten middelbare school - Vechtstede Junior College Weesp</text:p>
            <text:p text:style-name="common-al">Zaakadres: Kavel Hogeweyselaan - Sportparklaan ten noorden van Sportpark Papenlaan</text:p>
            <text:p text:style-name="common-al">Datum ontvangst: 04-08-2026</text:p>
            <text:p text:style-name="common-al">Zaaknummer: Z2026-034833</text:p>
            <text:p text:style-name="common-al">DSO-nummer: 202608040062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994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4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4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34833</meta:user-defined>
    <meta:user-defined meta:name="DCTERMS.abstract">Oprichten middelbare school - Vechtstede Junior College Weesp</meta:user-defined>
    <dc:language>nl</dc:language>
    <meta:user-defined meta:name="OVERHEIDop.locatietype/OVERHEIDop.gebiedsmarkering">Vlak</meta:user-defined>
    <meta:user-defined meta:name="DC.title">Aanvraag omgevingsvergunning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944</meta:user-defined>
    <meta:user-defined meta:name="OVERHEIDop.GmbID/DC.identifier">gmb-2026-379944</meta:user-defined>
    <meta:user-defined meta:name="OVERHEIDop.versieInformatie"/>
  </office:meta>
</office:document-meta>
</file>