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Klundert Muziek B.V. voor het houden van de viering van het ‘Jubileum 40 jaar Klundert Music’ op 10 en 11 oktober 2026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
                  <text:span text:style-name="nadrukvet">Klundert Muziek B.V. </text:span>
                </text:span>voor het houden van de viering van het ‘Jubileum 40 jaar Klundert Music’ op 10 oktober 2026 van 10.00 uur tot 23.00 uur en 11 oktober 2026 van 10.00 uur tot 17.00 uur op het terrein gelegen aan de Bedrijfsweg 13 in Oisterwijk. Verzonden aan aanvrager op 05-08-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99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aan Klundert Muziek B.V. voor het houden van de viering van het ‘Jubileum 40 jaar Klundert Music’ op 10 en 11 oktober 2026 in Oisterwijk</meta:user-defined>
    <meta:user-defined meta:name="DCTERMS.W3CDTF/DCTERMS.available">2026-08-12</meta:user-defined>
    <meta:user-defined meta:name="DCTERMS.W3CDTF/OVERHEIDop.jaargang">2026</meta:user-defined>
    <meta:user-defined meta:name="OVERHEIDop.publicationIssue">379942</meta:user-defined>
    <meta:user-defined meta:name="OVERHEIDop.GmbID/DC.identifier">gmb-2026-379942</meta:user-defined>
    <meta:user-defined meta:name="OVERHEIDop.versieInformatie"/>
  </office:meta>
</office:document-meta>
</file>