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Alcoholwetvergunning voor het uitoefenen van een horecabedrijf aan Boerenstraat 11 b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en zijn verleend in het kader van de Alcoholwet:</text:p>
            <text:p text:style-name="common-al">
            <text:span text:style-name="nadrukvet">Boerenstraat 11b, 4201GA Gorinchem</text:span> (verzonden 28 juli 2026) </text:p>
            <text:p text:style-name="common-al">Alcoholwetvergunning voor het uitoefenen van een horecabedrijf aan de Boerenstraat 11 b, 4201 GA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3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3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Alcoholwetvergunning voor het uitoefenen van een horecabedrijf aan Boerenstraat 11 b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38</meta:user-defined>
    <meta:user-defined meta:name="OVERHEIDop.GmbID/DC.identifier">gmb-2026-379938</meta:user-defined>
    <meta:user-defined meta:name="OVERHEIDop.versieInformatie"/>
  </office:meta>
</office:document-meta>
</file>