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vereenkomst met betrekking tot kostenverdeling herinrichting parkeerterrein Dikkensweg 24–24a te Wierd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Het college van burgemeester en wethouders van de gemeente Wierden maakt ter voldoening aan artikel 16.138 van de Omgevingswet bekend dat op 3 februari 2026 een overeenkomst is gesloten tussen de gemeente en de toekomstige eigenaar van het pand Dikkensweg 24a in Wierden. In de overeenkomst zijn afspraken vastgelegd over de kostenverdeling van herinrichting van het parkeerterrein aan de Dikkensweg 24-24a.</text:p>
            <text:p text:style-name="al"/>
            <text:p text:style-name="al">Een beschrijving van de zakelijke inhoud van de overeenkomst ligt vanaf  11 augustus 2026 gedurende zes weken ter inzage op het gemeentehuis van de gemeente Wierden. Tegen de overeenkomst kunnen geen zienswijzen of bezwaren worden ingediend.</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7992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2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2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Wierden</meta:user-defined>
    <meta:user-defined meta:name="OVERHEID.Informatietype/DC.type">officiële publicatie</meta:user-defined>
    <meta:user-defined meta:name="OVERHEIDop.Rubriek/DC.type">ander besluit van algemene strekking</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DC.source">N.v.t.</meta:user-defined>
    <meta:user-defined meta:name="DCTERMS.alternative">Overeenkomst herinrichting parkeerterrein Dikkensweg 24-24a Wierden</meta:user-defined>
    <dc:language>nl</dc:language>
    <meta:user-defined meta:name="OVERHEIDop.locatietype/OVERHEIDop.gebiedsmarkering">Punt</meta:user-defined>
    <meta:user-defined meta:name="DC.title">Overeenkomst met betrekking tot kostenverdeling herinrichting parkeerterrein Dikkensweg 24–24a te Wierden</meta:user-defined>
    <meta:user-defined meta:name="DCTERMS.W3CDTF/DCTERMS.available">2026-08-11</meta:user-defined>
    <meta:user-defined meta:name="DCTERMS.W3CDTF/OVERHEIDop.jaargang">2026</meta:user-defined>
    <meta:user-defined meta:name="OVERHEIDop.publicationIssue">379929</meta:user-defined>
    <meta:user-defined meta:name="OVERHEIDop.GmbID/DC.identifier">gmb-2026-379929</meta:user-defined>
    <meta:user-defined meta:name="OVERHEIDop.versieInformatie"/>
  </office:meta>
</office:document-meta>
</file>