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venement Sportweek Oosterlicht 2026 van 17 tot en met 21 augustus ter hoogte van de sportvelden tegenover Merwe Donk 4-6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vergunning in het kader van de APV is verleend:</text:p>
            <text:p text:style-name="common-al">
            <text:span text:style-name="nadrukvet">Sportvelden tegenover Merwe Donk 4-6, Gorinchem</text:span> (verzonden 30/07 ‘26)</text:p>
            <text:p text:style-name="common-al">Evenementenvergunning voor het organiseren van het evenement Sportweek Oosterlicht 2026 van 17 tot en met 21 augustus ter hoogte van de sportvelden tegenover Merwe Donk 4-6 in de gemeente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2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organiseren van het evenement Sportweek Oosterlicht 2026 van 17 tot en met 21 augustus ter hoogte van de sportvelden tegenover Merwe Donk 4-6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27</meta:user-defined>
    <meta:user-defined meta:name="OVERHEIDop.GmbID/DC.identifier">gmb-2026-379927</meta:user-defined>
    <meta:user-defined meta:name="OVERHEIDop.versieInformatie"/>
  </office:meta>
</office:document-meta>
</file>