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aaknummer Z/26/268938, het intern realiseren van een kantoor Columbus 9 te Almelo, datum besluit: 06-08-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behandeltermijn van de Omgevingsvergunning enkelvoudig (regulier) is verlengd met ten hoogste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7992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2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68938</meta:user-defined>
    <meta:user-defined meta:name="DCTERMS.abstract">het intern realiseren van een kantoor Columbus 9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beslistermijn omgevingsvergunning, zaaknummer Z/26/268938, het intern realiseren van een kantoor Columbus 9 te Almelo, datum besluit: 06-08-2026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24</meta:user-defined>
    <meta:user-defined meta:name="OVERHEIDop.GmbID/DC.identifier">gmb-2026-379924</meta:user-defined>
    <meta:user-defined meta:name="OVERHEIDop.versieInformatie"/>
  </office:meta>
</office:document-meta>
</file>