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Garage Sale Wijdschild op 5 september 2026 in de Wijk Wijdschild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vergunning in het kader van de APV is verleend:</text:p>
            <text:p text:style-name="common-al">
            <text:span text:style-name="nadrukvet">Wijkschild, Gorinchem</text:span> (verzonden 28/07 ‘26)</text:p>
            <text:p text:style-name="common-al">Evenementenvergunning voor het organiseren van het evenement Garage Sale Wijdschild in de Wijk Wijdschild op 5 september 2026 in de gemeente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Toestemming voor het organiseren van het evenement Garage Sale Wijdschild op 5 september 2026 in de Wijk Wijdschild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22</meta:user-defined>
    <meta:user-defined meta:name="OVERHEIDop.GmbID/DC.identifier">gmb-2026-379922</meta:user-defined>
    <meta:user-defined meta:name="OVERHEIDop.versieInformatie"/>
  </office:meta>
</office:document-meta>
</file>