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Kennisgeving verleende evenementenvergunning voor 'Oranjefeesten - Kermis Roelofarendsveen' Oranjecomité Juliana van 13 t/m 19 september 2026 - diverse locaties in Roelofarendsveen - 986378 </text:p>
      <text:section text:name="zakelijke-mededeling_id1-3-2" text:style-name="zakelijke-mededeling">
        <text:section text:name="zakelijke-mededeling-tekst_id1-3-2-1" text:style-name="zakelijke-mededeling-tekst">
          <text:section text:name="tekst_id1-3-2-1-1" text:style-name="tekst">
            <text:p text:style-name="common-al">Verzenddatum: 6 augustus 2026</text:p>
            <text:p text:style-name="common-al"/>
            <text:p text:style-name="common-al">Data: </text:p>
            <text:p text:style-name="common-al">- Zondag 13 september 2026 12:30 uur – 17:00 uur Straattheaterfestival Noordhoek, Noordeinde, en Noordplein te Roelofarendsveen;</text:p>
            <text:p text:style-name="common-al">- Zondag 13 september 2026 14:00 uur – 16:30 uur 17:00 uur – 21:00 uur Kroegentocht;</text:p>
            <text:p text:style-name="common-al">- Maandag 14 september 2026 19:00 uur – 20:00 uur Oranjeloop;</text:p>
            <text:p text:style-name="common-al">- Maandag 14 september 2026 20:00 uur – 23:00 uur Filmavond Zuideinde 1, 2371 BP te Roelofarendsveen;</text:p>
            <text:p text:style-name="common-al">- Dinsdag 15 september 2026 19:45 uur – 21:30 uur Taptoe Alkemadelaan 17, 2371 PP te Roelofarendsveen (terrein sportclub EMM’21);</text:p>
            <text:p text:style-name="common-al">- Woensdag 16 september 2026 13:30 uur – 17:30 uur Luchtkussenfestival Baan 32, 2377 CH te Oude Wetering (Landijsbaan);</text:p>
            <text:p text:style-name="common-al">- Donderdag 17 september 2026 19:00 uur – 20:30 uur Verenigingenoptocht Zie route in ‘Veiligheidsplan Tochten’;</text:p>
            <text:p text:style-name="common-al">- Donderdag 17 sept., vijdag 18 sept., zaterdag 19 sept. en zondag 20 sept. 19:30 uur – 23:59 uur 11:00 uur – 23:59 uur 12:00 uur – 23:59 uur 11:00 uur – 18:00 uur Lunapark Sportpad 25, 2371 PP te Roelofarendsveen (parkeerterrein naast SplotsZ);</text:p>
            <text:p text:style-name="common-al">- Vrijdag 18 september 2026 10:00 uur – 11:30 uur Ballonnenoptocht;</text:p>
            <text:p text:style-name="common-al">- Vrijdag 18 september 2026 20:00 uur – 21:00 uur Lampionnenoptocht;</text:p>
            <text:p text:style-name="common-al">- Zaterdag 19 september 2026 10:00 uur – 14:00 uur Bloemencorso </text:p>
            <text:p text:style-name="common-al">- Zaterdag 19 september 2026 13:30 uur – 17:00 uur Tobbetje steken Noordeinde 240-A, 2371 CZ te Roelofarendsveen (parkeerterrein voor Liefde voor Harmonie).</text:p>
            <text:p text:style-name="common-al"/>
            <text:p text:style-name="common-al">Op- en afbouw, parkeerterrein Sportpad 25 in Roelofarendsveen:</text:p>
            <text:p text:style-name="common-al">- Maandag 14 september 2026 07:00 uur – 22:00 uur;</text:p>
            <text:p text:style-name="common-al">- Dinsdag 15 september 2026 07:00 uur – 22:00 uur;</text:p>
            <text:p text:style-name="common-al">- Woensdag 16 september 2026 07:00 uur – 23:00 uur;</text:p>
            <text:p text:style-name="common-al">- Donderdag 17 september 2026 07:00 uur – 18:00 uur;</text:p>
            <text:p text:style-name="common-al"/>
            <text:p text:style-name="common-al">Dagen voor afbouwperiode:</text:p>
            <text:p text:style-name="common-al">- Zondag 20 september 2026 18:00 uur – 21:00 uur;</text:p>
            <text:p text:style-name="common-al">- Maandag 21 september 2026 07:00 uur – 22:00 uur;</text:p>
            <text:p text:style-name="common-al">- Dinsdag 22 september 2026 07:00 uur – 12:00 uur</text:p>
            <text:p text:style-name="common-al"/>
            <text:p text:style-name="common-al">Op verzoek kunt u documenten die openbaar zijn inzien (aanvraagformulier, tekeningen, rapporten en overige stukken die zijn ingediend bij de aanvraag). Maak hiervoor een contactformulier aan via www.kaagenbraassem.nl voor het inzien van stukken.</text:p>
            <text:p text:style-name="common-al"/>
            <text:p text:style-name="common-al">Belanghebbenden kunnen binnen zes weken vanaf de dag na vermelde verzenddatum van het besluit een bezwaarschrift indienen bij de burgemeester c.q. burgemeester en wethouders. U kunt uw bezwaar digitaal indienen via <text:a xlink:href="http://www.kaagenbraassem.nl/bezwaar" xlink:type="simple">www.kaagenbraassem.nl/bezwaar</text:a>. Hiervoor heeft u DigiD of e-Herkenning nodig. Een bezwaarschrift schort de werking van het besluit niet op.</text:p>
            <text:p text:style-name="common-al"/>
            <text:p text:style-name="last-al">U kunt een voorlopige voorziening indienen bij de voorzieningenrechter met het verzoek tot schorsing van het be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7990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0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0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986378</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DC.title">Kennisgeving verleende evenementenvergunning voor 'Oranjefeesten - Kermis Roelofarendsveen' Oranjecomité Juliana van 13 t/m 19 september 2026 - diverse locaties in Roelofarendsveen - 986378</meta:user-defined>
    <meta:user-defined meta:name="DCTERMS.W3CDTF/DCTERMS.available">2026-08-10</meta:user-defined>
    <meta:user-defined meta:name="DCTERMS.W3CDTF/OVERHEIDop.jaargang">2026</meta:user-defined>
    <meta:user-defined meta:name="OVERHEIDop.publicationIssue">379906</meta:user-defined>
    <meta:user-defined meta:name="OVERHEIDop.GmbID/DC.identifier">gmb-2026-379906</meta:user-defined>
    <meta:user-defined meta:name="OVERHEIDop.versieInformatie"/>
  </office:meta>
</office:document-meta>
</file>