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Hegedyk 5, 8405GR Lux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n melding ontvangen voor activiteiten waarvoor geen vergunningplicht geldt op de locatie Hegedyk 5, 8405GR Luxwoude. De melding is geregistreerd onder zaaknummer Z2026-00004983. De melding betreft:</text:p>
            <text:p text:style-name="common-al">Toepassen van grond op of in de landbod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99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983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Hegedyk 5, 8405GR Luxwou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05</meta:user-defined>
    <meta:user-defined meta:name="OVERHEIDop.GmbID/DC.identifier">gmb-2026-379905</meta:user-defined>
    <meta:user-defined meta:name="OVERHEIDop.versieInformatie"/>
  </office:meta>
</office:document-meta>
</file>