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het evenement Zomerfeest Groenmarkt 2026 van 26 tot en met 30 augustus 2026 aan Groenmarkt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orinchem maakt bekend dat de volgende vergunning in het kader van de APV is verleend:</text:p>
            <text:p text:style-name="common-al">
            <text:span text:style-name="nadrukvet">Groenmarkt, Gorinchem</text:span> (verzonden 27/07 ‘26)</text:p>
            <text:p text:style-name="common-al">Evenementenvergunning voor het organiseren van het evenement Zomerfeest Groenmarkt 2026 op de locatie Groenmarkt van 26 tot en met 30 augustus 2026 in de gemeente Gorinchem. 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990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het organiseren van het evenement Zomerfeest Groenmarkt 2026 van 26 tot en met 30 augustus 2026 aan Groenmarkt te Gorinche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04</meta:user-defined>
    <meta:user-defined meta:name="OVERHEIDop.GmbID/DC.identifier">gmb-2026-379904</meta:user-defined>
    <meta:user-defined meta:name="OVERHEIDop.versieInformatie"/>
  </office:meta>
</office:document-meta>
</file>