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ouwmelding voor het vervangen van de bestaande kassen en het plaatsen van twee watersilo's voor de locatie Mijnsherenweg 21 (voorheen Mijnsherenweg 23) in Kudelst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6 is een Melding bouw Wkb (risicobeoordeling en borgingsplan) ontvangen voor de locatie Mijnsherenweg 21 (voorheen Mijnsherenweg 23) in Kudelstaart. De melding is geregistreerd onder zaaknummer Z2026-00007174. De melding betreft het vervangen van de bestaande kassen en het plaatsen van twee watersilo's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info@aalsmeer.nl of via telefoonnummer (020) 540 4911 onder vermelding van het zaaknummer Z2026-0000717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7989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7174</meta:user-defined>
    <meta:user-defined meta:name="DCTERMS.abstract">Betreft: melding op locatie Mijnsherenweg 21 (voorheen Mijnsherenweg 23), 1433AP Kudelstaart</meta:user-defined>
    <dc:language>nl</dc:language>
    <meta:user-defined meta:name="OVERHEIDop.locatietype/OVERHEIDop.gebiedsmarkering">Vlak</meta:user-defined>
    <meta:user-defined meta:name="DC.title">Bouwmelding voor het vervangen van de bestaande kassen en het plaatsen van twee watersilo's voor de locatie Mijnsherenweg 21 (voorheen Mijnsherenweg 23) in Kudelstaar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99</meta:user-defined>
    <meta:user-defined meta:name="OVERHEIDop.GmbID/DC.identifier">gmb-2026-379899</meta:user-defined>
    <meta:user-defined meta:name="OVERHEIDop.versieInformatie"/>
  </office:meta>
</office:document-meta>
</file>