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een constructieve wijziging t.b.v. doorbraak in de achtergevel en het vervangen van een raam voor een deur aan Oranjeboomstraat 75 4812EB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06-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2770.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277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989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9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9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2770</meta:user-defined>
    <meta:user-defined meta:name="DCTERMS.abstract">een constructieve wijziging t.b.v. doorbraak in de achtergevel en het vervangen van een raam voor een deur</meta:user-defined>
    <dc:language>nl</dc:language>
    <meta:user-defined meta:name="OVERHEIDop.locatietype/OVERHEIDop.gebiedsmarkering">Vlak</meta:user-defined>
    <meta:user-defined meta:name="DC.title">Omgevingsvergunning verleend voor een constructieve wijziging t.b.v. doorbraak in de achtergevel en het vervangen van een raam voor een deur aan Oranjeboomstraat 75 4812EB Breda</meta:user-defined>
    <meta:user-defined meta:name="DCTERMS.W3CDTF/DCTERMS.available">2026-08-10</meta:user-defined>
    <meta:user-defined meta:name="DCTERMS.W3CDTF/OVERHEIDop.jaargang">2026</meta:user-defined>
    <meta:user-defined meta:name="OVERHEIDop.publicationIssue">379898</meta:user-defined>
    <meta:user-defined meta:name="OVERHEIDop.GmbID/DC.identifier">gmb-2026-379898</meta:user-defined>
    <meta:user-defined meta:name="OVERHEIDop.versieInformatie"/>
  </office:meta>
</office:document-meta>
</file>