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aanleggen van een geluidswal, Wentholtweg 2, 7214EG Ep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6 augustus 2026 de volgende aanvraag voor een Omgevingsvergunning hebben ontvangen:</text:p>
            <text:p text:style-name="common-al">Wentholtweg 2, 7214EG Epse, het aanleggen van een geluidswal, Z2026-01230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7989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9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9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1230</meta:user-defined>
    <meta:user-defined meta:name="DCTERMS.abstract">Z2026-01230 Wentholtweg 2, 7214EG Epse</meta:user-defined>
    <dc:language>nl</dc:language>
    <meta:user-defined meta:name="OVERHEIDop.locatietype/OVERHEIDop.gebiedsmarkering">Vlak</meta:user-defined>
    <meta:user-defined meta:name="DC.title">Aanvraag Omgevingsvergunning voor het aanleggen van een geluidswal, Wentholtweg 2, 7214EG Eps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79897</meta:user-defined>
    <meta:user-defined meta:name="OVERHEIDop.GmbID/DC.identifier">gmb-2026-379897</meta:user-defined>
    <meta:user-defined meta:name="OVERHEIDop.versieInformatie"/>
  </office:meta>
</office:document-meta>
</file>